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wijzigen van bedrijfsbestemming naar gedeeltelijk woonbestemming - Provincialeweg 96 A, 9865 AK Opende, Grootegast (GTG00) F 4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 augustus 2026 een besluit genomen op de aanvraag met zaaknummer 2026192201 voor het wijzigen van bedrijfsbestemming naar gedeeltelijk woonbestemming op locatie Provincialeweg 96 A, 9865 AK Opende, Grootegast (GTG00) F 4750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880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192201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wijzigen van bedrijfsbestemming naar gedeeltelijk woonbestemming - Provincialeweg 96 A, 9865 AK Opende, Grootegast (GTG00) F 475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07</meta:user-defined>
    <meta:user-defined meta:name="OVERHEIDop.GmbID/DC.identifier">gmb-2026-388807</meta:user-defined>
    <meta:user-defined meta:name="OVERHEIDop.versieInformatie"/>
  </office:meta>
</office:document-meta>
</file>