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iemerige Wei 6, 8567 HM Oudemirdum: aanvraag omgevingsvergunning voor het realiseren van 2 sleufsilo's. (Z.91049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8-08-2026 is een omgevingsvergunning aangevraagd voor deze locatie. De aanvraag omvat het realiseren van 2 sleufsilo's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880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0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0493</meta:user-defined>
    <dc:language>nl</dc:language>
    <meta:user-defined meta:name="OVERHEIDop.locatietype/OVERHEIDop.gebiedsmarkering">Punt</meta:user-defined>
    <meta:user-defined meta:name="DC.title">Liemerige Wei 6, 8567 HM Oudemirdum: aanvraag omgevingsvergunning voor het realiseren van 2 sleufsilo's. (Z.910493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05</meta:user-defined>
    <meta:user-defined meta:name="OVERHEIDop.GmbID/DC.identifier">gmb-2026-388805</meta:user-defined>
    <meta:user-defined meta:name="OVERHEIDop.versieInformatie"/>
  </office:meta>
</office:document-meta>
</file>