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venkruier 21 te Sint Nicolaasga (voorlopig adres), Langweer (LWR02) S 1116: Verlenging beslistermijn aangevraagde omgevingsvergunning bouwen van een loods. (Z.9027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Bovenkruier 21 te Sint Nicolaasga (voorlopig adres), Langweer (LWR02) S 1116 </text:span>
          </text:p>
            <text:p text:style-name="common-al">Op 13 augustus 2026  heeft de gemeente de beslistermijn voor een aangevraagde omgevingsvergunning voor de Bovenkruier 21 te Sint Nicolaasga (voorlopig adres), Langweer (LWR02) S 1116 verlengd met maximaal zes weken. De uiterste datum waarop de gemeente een besluit moet nemen is nu 12-08-2026. De aanvraag betreft het bouwen van een loods.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2793</meta:user-defined>
    <dc:language>nl</dc:language>
    <meta:user-defined meta:name="OVERHEIDop.locatietype/OVERHEIDop.gebiedsmarkering">Perceel</meta:user-defined>
    <meta:user-defined meta:name="OVERHEIDop.locatietype/OVERHEIDop.gebiedsmarkering">Vlak</meta:user-defined>
    <meta:user-defined meta:name="DC.title">Bovenkruier 21 te Sint Nicolaasga (voorlopig adres), Langweer (LWR02) S 1116: Verlenging beslistermijn aangevraagde omgevingsvergunning bouwen van een loods. (Z.902793)</meta:user-defined>
    <meta:user-defined meta:name="DCTERMS.W3CDTF/DCTERMS.available">2026-08-17</meta:user-defined>
    <meta:user-defined meta:name="DCTERMS.W3CDTF/OVERHEIDop.jaargang">2026</meta:user-defined>
    <meta:user-defined meta:name="OVERHEIDop.publicationIssue">388803</meta:user-defined>
    <meta:user-defined meta:name="OVERHEIDop.GmbID/DC.identifier">gmb-2026-388803</meta:user-defined>
    <meta:user-defined meta:name="OVERHEIDop.versieInformatie"/>
  </office:meta>
</office:document-meta>
</file>