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Wildheuvel 21-23 in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3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tijdelijk (3 jaar) in gebruik nemen voor opvang Oekraïense ontheemden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Locatie:</text:span>
          </text:p>
            <text:p text:style-name="common-al">Wildheuvel 21-23 in Best</text:p>
            <text:p text:style-name="common-al">
            <text:span text:style-name="nadrukvet">Dossiernummer:</text:span>
          </text:p>
            <text:p text:style-name="common-al">Z2026-00000887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4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879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87</meta:user-defined>
    <meta:user-defined meta:name="DCTERMS.abstract">een besluit; Wildheuvel 21-23 in Best</meta:user-defined>
    <dc:language>nl</dc:language>
    <meta:user-defined meta:name="OVERHEIDop.locatietype/OVERHEIDop.gebiedsmarkering">Vlak</meta:user-defined>
    <meta:user-defined meta:name="DC.title">Besluit op een aanvraag voor een omgevingsvergunning, Wildheuvel 21-23 in Bes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98</meta:user-defined>
    <meta:user-defined meta:name="OVERHEIDop.GmbID/DC.identifier">gmb-2026-388798</meta:user-defined>
    <meta:user-defined meta:name="OVERHEIDop.versieInformatie"/>
  </office:meta>
</office:document-meta>
</file>