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an van Avant-Garde 295 3059R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een omgevingsvergunning, met kenmerk <text:span text:style-name="nadrukvet">Z2026-007331/2026060201626</text:span>, heeft verleend voor de Bouwactiviteit (omgevingsplan). <text:span text:style-name="nadrukcur">(Grondslag: Omgevingswet, artikel 5.1)</text:span></text:p>
            <text:p text:style-name="common-al">De aanvraag betreft de realisatie van een dakkapel op het voordakvlak van een bestaande woning op de locatie Laan van Avant-Garde 295 3059RA t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879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9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9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331</meta:user-defined>
    <meta:user-defined meta:name="DCTERMS.abstract">2306	Fam Sowikromo laan van Avant-Garde 295 Rotterdam</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Laan van Avant-Garde 295 3059RA Rotterdam</meta:user-defined>
    <meta:user-defined meta:name="DCTERMS.W3CDTF/DCTERMS.available">2026-08-17</meta:user-defined>
    <meta:user-defined meta:name="DCTERMS.W3CDTF/OVERHEIDop.jaargang">2026</meta:user-defined>
    <meta:user-defined meta:name="OVERHEIDop.publicationIssue">388796</meta:user-defined>
    <meta:user-defined meta:name="OVERHEIDop.GmbID/DC.identifier">gmb-2026-388796</meta:user-defined>
    <meta:user-defined meta:name="OVERHEIDop.versieInformatie"/>
  </office:meta>
</office:document-meta>
</file>