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Buurtfeest Knibbelweide, Aal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Buurtfeest Knibbelweide </text:p>
            <text:p text:style-name="common-al">Locatie: Op het speelveldje ter hoogte van Knibbelweide 59 en 78 te Aalten</text:p>
            <text:p text:style-name="common-al">Datum/periode: Op 5 september 2026 van 15.00 uur tot 01.00 uur 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879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Gemeente Aalten - apv melding Buurtfeest Knibbelweide, Aal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792</meta:user-defined>
    <meta:user-defined meta:name="OVERHEIDop.GmbID/DC.identifier">gmb-2026-388792</meta:user-defined>
    <meta:user-defined meta:name="OVERHEIDop.versieInformatie"/>
  </office:meta>
</office:document-meta>
</file>