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Omgeving Jupiterstraat (Beukenhorst West) Hoofddorp - Realiseren van 445 appartementen - BPD Ontwikkel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445 appartementen, verdeeld over 9 gebouwblokken met commerciële functies in de plint</text:p>
            <text:p text:style-name="common-al">Aanvrager: BPD Ontwikkeling B.V.</text:p>
            <text:p text:style-name="common-al">Zaaknummer: OD2026-0048798</text:p>
            <text:p text:style-name="common-al">DSO nummer: 2026072700834</text:p>
            <text:p text:style-name="common-al">Ontvangstdatum aanvraag: 27-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78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98</meta:user-defined>
    <meta:user-defined meta:name="DCTERMS.abstract">het realiseren van 445 appartementen, verdeeld over 9 gebouwblokken met commerciële functies in de plint</meta:user-defined>
    <dc:language>nl</dc:language>
    <meta:user-defined meta:name="OVERHEIDop.locatietype/OVERHEIDop.gebiedsmarkering">Vlak</meta:user-defined>
    <meta:user-defined meta:name="DC.title">Aanvraag vergunning ontvangen - Omgeving Jupiterstraat (Beukenhorst West) Hoofddorp - Realiseren van 445 appartementen - BPD Ontwikkeling B.V.</meta:user-defined>
    <meta:user-defined meta:name="DCTERMS.W3CDTF/DCTERMS.available">2026-08-17</meta:user-defined>
    <meta:user-defined meta:name="DCTERMS.W3CDTF/OVERHEIDop.jaargang">2026</meta:user-defined>
    <meta:user-defined meta:name="OVERHEIDop.publicationIssue">388788</meta:user-defined>
    <meta:user-defined meta:name="OVERHEIDop.GmbID/DC.identifier">gmb-2026-388788</meta:user-defined>
    <meta:user-defined meta:name="OVERHEIDop.versieInformatie"/>
  </office:meta>
</office:document-meta>
</file>