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dakkapel aan de voorzijde van de woning op de locatie Jan van Rietwijkstraat 6  te Heemskerk, ingekomen 31 juli 2026, DSO nummer 2026073100333, zaaknummer ODIJ-Z-26-18638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vergroten van de dakkapel aan de voorzijde van de woning op de locatie Jan van Rietwijkstraat 6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5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87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groten van de dakkapel aan de voorzijde van de woning op de locatie Jan van Rietwijkstraat 6  te Heemskerk, ingekomen 31 juli 2026, DSO nummer 2026073100333, zaaknummer ODIJ-Z-26-186385</meta:user-defined>
    <meta:user-defined meta:name="DCTERMS.W3CDTF/DCTERMS.available">2026-08-17</meta:user-defined>
    <meta:user-defined meta:name="DCTERMS.W3CDTF/OVERHEIDop.jaargang">2026</meta:user-defined>
    <meta:user-defined meta:name="OVERHEIDop.publicationIssue">388787</meta:user-defined>
    <meta:user-defined meta:name="OVERHEIDop.GmbID/DC.identifier">gmb-2026-388787</meta:user-defined>
    <meta:user-defined meta:name="OVERHEIDop.versieInformatie"/>
  </office:meta>
</office:document-meta>
</file>