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barbecue Hoge Veld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barbecue Hoge Veld</text:p>
            <text:p text:style-name="common-al">Locatie: Bij de speeltuin Hoge Es te Aalten</text:p>
            <text:p text:style-name="common-al">Datum/periode: Op 6 september 2026 van 15.00 uur tot 22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7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Vlak</meta:user-defined>
    <meta:user-defined meta:name="DC.title">Gemeente Aalten - apv melding Buurtbarbecue Hoge Veld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786</meta:user-defined>
    <meta:user-defined meta:name="OVERHEIDop.GmbID/DC.identifier">gmb-2026-388786</meta:user-defined>
    <meta:user-defined meta:name="OVERHEIDop.versieInformatie"/>
  </office:meta>
</office:document-meta>
</file>