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Hoge Veld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Hoge Veld </text:p>
            <text:p text:style-name="common-al">Locatie: Ter hoogte van Hoge Veld 59 en 61 te Aalten</text:p>
            <text:p text:style-name="common-al">Datum/periode: Op 12 september 2026 van 15.00 uur tot 22.00 uur 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7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Gemeente Aalten - apv melding Buurtfeest Hoge Veld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782</meta:user-defined>
    <meta:user-defined meta:name="OVERHEIDop.GmbID/DC.identifier">gmb-2026-388782</meta:user-defined>
    <meta:user-defined meta:name="OVERHEIDop.versieInformatie"/>
  </office:meta>
</office:document-meta>
</file>