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gemetselde zuilen aan het begin van het fietspad aan aan de Kasteellaan in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3-08-2026 een omgevingsvergunning verleend. De gemeente geeft hiermee toestemming voor het plaatsen gemetselde zuilen aan het begin van het fietspad aan de Kasteellaan in Hapert. Het kenmerk van de gemeente voor deze zaak is ZBLA2026-001171.</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87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171</meta:user-defined>
    <meta:user-defined meta:name="DCTERMS.abstract">plaatsen gemetselde zuilen aan het begin van het fietspad</meta:user-defined>
    <dc:language>nl</dc:language>
    <meta:user-defined meta:name="OVERHEIDop.locatietype/OVERHEIDop.gebiedsmarkering">Vlak</meta:user-defined>
    <meta:user-defined meta:name="DC.title">Vergunning voor het plaatsen gemetselde zuilen aan het begin van het fietspad aan aan de Kasteellaan in Hapert</meta:user-defined>
    <meta:user-defined meta:name="DCTERMS.W3CDTF/DCTERMS.available">2026-08-17</meta:user-defined>
    <meta:user-defined meta:name="DCTERMS.W3CDTF/OVERHEIDop.jaargang">2026</meta:user-defined>
    <meta:user-defined meta:name="OVERHEIDop.publicationIssue">388779</meta:user-defined>
    <meta:user-defined meta:name="OVERHEIDop.GmbID/DC.identifier">gmb-2026-388779</meta:user-defined>
    <meta:user-defined meta:name="OVERHEIDop.versieInformatie"/>
  </office:meta>
</office:document-meta>
</file>