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Mathenesserweg 113A 3027HL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7-08-2026</text:span> een aanvraag voor een omgevingsvergunning, met kenmerk <text:span text:style-name="nadrukvet">Z2026-010967</text:span>/<text:span text:style-name="nadrukvet">2026080700608</text:span>, heeft ontvangen voor de Bouwactiviteit (omgevingsplan). <text:span text:style-name="nadrukcur">(Grondslag: Omgevingswet, artikel 5.1)</text:span></text:p>
            <text:p text:style-name="common-al">De aanvraag betreft het wijzigen van het gebruik van de begane grond van een bijeenkomstfunctie naar een woonfunctie op de locatie Mathenesserweg 113A 3027HL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877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7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7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967</meta:user-defined>
    <meta:user-defined meta:name="DCTERMS.abstract">het wijzigen van het gebruik van de begane grond van een bijeenkomstfunctie naar een woonfuncti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Mathenesserweg 113A 3027HL Rot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773</meta:user-defined>
    <meta:user-defined meta:name="OVERHEIDop.GmbID/DC.identifier">gmb-2026-388773</meta:user-defined>
    <meta:user-defined meta:name="OVERHEIDop.versieInformatie"/>
  </office:meta>
</office:document-meta>
</file>