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pompoenenconcert 2026, op 22 augustus 2026 in de Tuin van Kapitein Rommel 2, 1901DZ Castricum, verzenddatum 13 augustus 2026 (Z2026-000047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87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794</meta:user-defined>
    <meta:user-defined meta:name="DCTERMS.abstract">evenementenvergunning pompoenenconcert Tuin Kapitein Rommel 2026Tuin van Kapitein Rommel 2, 1901DZ Castricum, verzenddatum 12 augustus 2026 (Z2026-00004794)</meta:user-defined>
    <dc:language>nl</dc:language>
    <meta:user-defined meta:name="OVERHEIDop.locatietype/OVERHEIDop.gebiedsmarkering">Punt</meta:user-defined>
    <meta:user-defined meta:name="DC.title">Gemeente Castricum, verleende evenementenvergunning pompoenenconcert 2026, op 22 augustus 2026 in de Tuin van Kapitein Rommel 2, 1901DZ Castricum, verzenddatum 13 augustus 2026 (Z2026-00004794)</meta:user-defined>
    <meta:user-defined meta:name="DCTERMS.W3CDTF/DCTERMS.available">2026-08-17</meta:user-defined>
    <meta:user-defined meta:name="DCTERMS.W3CDTF/OVERHEIDop.jaargang">2026</meta:user-defined>
    <meta:user-defined meta:name="OVERHEIDop.publicationIssue">388768</meta:user-defined>
    <meta:user-defined meta:name="OVERHEIDop.GmbID/DC.identifier">gmb-2026-388768</meta:user-defined>
    <meta:user-defined meta:name="OVERHEIDop.versieInformatie"/>
  </office:meta>
</office:document-meta>
</file>