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Korteraarseweg in Ter Aar (kern Korteraar) - het vervangen van een verkeersbrug over de Schouten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rteraarseweg in Ter Aar (kern Korteraar) - zaaknummer Z2026-00001953 - aanvraag omgevingsvergunning voor het vervangen van een verkeersbrug over de Schoutenvaart - beslistermijn is verlengd met een periode van zes weken - verzonden 13 augustus 2026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876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953</meta:user-defined>
    <dc:language>nl</dc:language>
    <meta:user-defined meta:name="OVERHEIDop.locatietype/OVERHEIDop.gebiedsmarkering">Vlak</meta:user-defined>
    <meta:user-defined meta:name="DC.title">Verlenging beslistermijn Korteraarseweg in Ter Aar (kern Korteraar) - het vervangen van een verkeersbrug over de Schoutenvaa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64</meta:user-defined>
    <meta:user-defined meta:name="OVERHEIDop.GmbID/DC.identifier">gmb-2026-388764</meta:user-defined>
    <meta:user-defined meta:name="OVERHEIDop.versieInformatie"/>
  </office:meta>
</office:document-meta>
</file>