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chepenbergweg 39 1105A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uitbreiden van de bestaande constructievloer door het dichtmaken van een vide</text:p>
            <text:p text:style-name="common-al">Zaakadres: Schepenbergweg 39 1105AS Amsterdam</text:p>
            <text:p text:style-name="common-al">Datum ontvangst: 21-07-2026</text:p>
            <text:p text:style-name="common-al">Zaaknummer: Z2026-032343</text:p>
            <text:p text:style-name="common-al">DSO-nummer: 202607210152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76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2343</meta:user-defined>
    <meta:user-defined meta:name="DCTERMS.abstract">uitbreiden van de bestaande constructievloer door het dichtmaken van een vid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chepenbergweg 39 1105AS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62</meta:user-defined>
    <meta:user-defined meta:name="OVERHEIDop.GmbID/DC.identifier">gmb-2026-388762</meta:user-defined>
    <meta:user-defined meta:name="OVERHEIDop.versieInformatie"/>
  </office:meta>
</office:document-meta>
</file>