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nnie van Eesstraat 17 3066J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een omgevingsvergunning, met kenmerk <text:span text:style-name="nadrukvet">Z2026-007032/2026052702097</text:span>, heeft verleend voor de Bouwactiviteit (omgevingsplan). <text:span text:style-name="nadrukcur">(Grondslag: Omgevingswet, artikel 5.1)</text:span></text:p>
            <text:p text:style-name="common-al">De aanvraag betreft het vergroten van een bestaande hoekwoning. Aan de achtergevel wordt een aanbouw gerealiseerd op de locatie Annie van Eesstraat 17 3066JC 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7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032</meta:user-defined>
    <meta:user-defined meta:name="DCTERMS.abstract">Annie van Eesstraat 17</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Annie van Eesstraat 17 3066JC Rotterdam</meta:user-defined>
    <meta:user-defined meta:name="DCTERMS.W3CDTF/DCTERMS.available">2026-08-17</meta:user-defined>
    <meta:user-defined meta:name="DCTERMS.W3CDTF/OVERHEIDop.jaargang">2026</meta:user-defined>
    <meta:user-defined meta:name="OVERHEIDop.publicationIssue">388761</meta:user-defined>
    <meta:user-defined meta:name="OVERHEIDop.GmbID/DC.identifier">gmb-2026-388761</meta:user-defined>
    <meta:user-defined meta:name="OVERHEIDop.versieInformatie"/>
  </office:meta>
</office:document-meta>
</file>