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Oude Kruisweg 72, Cruquius - Realiseren twee-onder-een-kapwoning en mantelzorgwoning</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bouwen van een twee-onder-een-kapwoning met een mantelzorgwoning aan de achterzijde</text:p>
            <text:p text:style-name="common-al">Zaaknummer: OD2026-0046303</text:p>
            <text:p text:style-name="common-al">DSO nummer: 2026071501138</text:p>
            <text:p text:style-name="common-al">Ontvangstdatum aanvraag: 15-07-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876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6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6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6303</meta:user-defined>
    <meta:user-defined meta:name="DCTERMS.abstract">het bouwen van een twee-onder-een-kapwoning met een mantelzorgwoning aan de achterzijde</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Oude Kruisweg 72, Cruquius - Realiseren twee-onder-een-kapwoning en mantelzorgwoning</meta:user-defined>
    <meta:user-defined meta:name="DCTERMS.W3CDTF/DCTERMS.available">2026-08-17</meta:user-defined>
    <meta:user-defined meta:name="DCTERMS.W3CDTF/OVERHEIDop.jaargang">2026</meta:user-defined>
    <meta:user-defined meta:name="OVERHEIDop.publicationIssue">388760</meta:user-defined>
    <meta:user-defined meta:name="OVERHEIDop.GmbID/DC.identifier">gmb-2026-388760</meta:user-defined>
    <meta:user-defined meta:name="OVERHEIDop.versieInformatie"/>
  </office:meta>
</office:document-meta>
</file>