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kozijn op stoep van 11 september tot en met 17 september 2026, Oostvlietstraat 4, 2271 RK Voorburg - kenmerk 000024473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kozijn op stoep van 11 tot en met 17 septem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2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87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7345</meta:user-defined>
    <dc:language>nl</dc:language>
    <meta:user-defined meta:name="OVERHEIDop.locatietype/OVERHEIDop.gebiedsmarkering">Punt</meta:user-defined>
    <meta:user-defined meta:name="DC.title">Aanvraag vergunning voor het plaatsen van een kozijn op stoep van 11 september tot en met 17 september 2026, Oostvlietstraat 4, 2271 RK Voorburg - kenmerk 0000244734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54</meta:user-defined>
    <meta:user-defined meta:name="OVERHEIDop.GmbID/DC.identifier">gmb-2026-388754</meta:user-defined>
    <meta:user-defined meta:name="OVERHEIDop.versieInformatie"/>
  </office:meta>
</office:document-meta>
</file>