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Landgoedfair Mariënwaerdt op Landgoed Mariënwaerdt van 20 tot en met 23 augustus 2026 te Bees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ontheffing verleend voor het schenken van zwakalcoholhoudende drank tijdens het Landgoedfair Mariënwaerdt op Landgoed Mariënwaerdt in Beesd van 20 tot en met 23 augustus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Ontheffing voor het schenken van zwakalcoholhoudende drank tijdens het Landgoedfair Mariënwaerdt op Landgoed Mariënwaerdt van 20 tot en met 23 augustus 2026 te Beesd</meta:user-defined>
    <meta:user-defined meta:name="DCTERMS.W3CDTF/DCTERMS.available">2026-08-18</meta:user-defined>
    <meta:user-defined meta:name="DCTERMS.W3CDTF/OVERHEIDop.jaargang">2026</meta:user-defined>
    <meta:user-defined meta:name="OVERHEIDop.publicationIssue">388748</meta:user-defined>
    <meta:user-defined meta:name="OVERHEIDop.GmbID/DC.identifier">gmb-2026-388748</meta:user-defined>
    <meta:user-defined meta:name="OVERHEIDop.versieInformatie"/>
  </office:meta>
</office:document-meta>
</file>