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schenken van zwakalcoholhoudende drank tijdens het evenement Trichts Wijnfestijn op 5 september 2026 aan Laan van Crayestein/Bulkstraat te Trich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coholwetontheffing</text:span>
          </text:p>
            <text:p text:style-name="common-al">De burgemeester heeft een alcoholwetontheffing verleend voor het schenken van zwakalcoholhoudende drank tijdens het evenement Trichts Wijnfestijn aan de Laan van Crayestein / Bulkstraat in Tricht op 5 september 2026 (verzonden op 14 augustus 2026)</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8874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OVERHEIDop.locatietype/OVERHEIDop.gebiedsmarkering">Weg</meta:user-defined>
    <meta:user-defined meta:name="DC.title">Ontheffing voor het schenken van zwakalcoholhoudende drank tijdens het evenement Trichts Wijnfestijn op 5 september 2026 aan Laan van Crayestein/Bulkstraat te Tricht</meta:user-defined>
    <meta:user-defined meta:name="DCTERMS.W3CDTF/DCTERMS.available">2026-08-18</meta:user-defined>
    <meta:user-defined meta:name="DCTERMS.W3CDTF/OVERHEIDop.jaargang">2026</meta:user-defined>
    <meta:user-defined meta:name="OVERHEIDop.publicationIssue">388747</meta:user-defined>
    <meta:user-defined meta:name="OVERHEIDop.GmbID/DC.identifier">gmb-2026-388747</meta:user-defined>
    <meta:user-defined meta:name="OVERHEIDop.versieInformatie"/>
  </office:meta>
</office:document-meta>
</file>