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ridgemankade 80, Hoofddorp - Wijzigen functie bestaande leegstaande plintruimte - BPD Ontwikkeling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de functie van een bestaande leegstaande plintruimte naar een horecagelegenheid</text:p>
            <text:p text:style-name="common-al">Aanvrager: BPD Ontwikkeling B.V.</text:p>
            <text:p text:style-name="common-al">Zaaknummer: OD2026-0045976</text:p>
            <text:p text:style-name="common-al">DSO nummer: 2026071401280</text:p>
            <text:p text:style-name="common-al">Ontvangstdatum aanvraag: 14-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74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5976</meta:user-defined>
    <meta:user-defined meta:name="DCTERMS.abstract">het wijzigen van de functie van een bestaande leegstaande plintruimte naar een horecagelegenheid</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Bridgemankade 80, Hoofddorp - Wijzigen functie bestaande leegstaande plintruimte - BPD Ontwikkeling B.V.</meta:user-defined>
    <meta:user-defined meta:name="DCTERMS.W3CDTF/DCTERMS.available">2026-08-17</meta:user-defined>
    <meta:user-defined meta:name="DCTERMS.W3CDTF/OVERHEIDop.jaargang">2026</meta:user-defined>
    <meta:user-defined meta:name="OVERHEIDop.publicationIssue">388746</meta:user-defined>
    <meta:user-defined meta:name="OVERHEIDop.GmbID/DC.identifier">gmb-2026-388746</meta:user-defined>
    <meta:user-defined meta:name="OVERHEIDop.versieInformatie"/>
  </office:meta>
</office:document-meta>
</file>