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schenken van zwakalcoholhoudende drank tijdens het evenement Odyssee aan de Linge van 15 t/m 20 september 2026 aan Benedeneindseweg te Deil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coholwetontheffing</text:span>
          </text:p>
            <text:p text:style-name="common-al">De burgemeester heeft een alcoholwetontheffing verleend voor het schenken van zwakalcoholhoudende drank tijdens het evenement Odyssee aan de Linge aan de Benedeneindseweg in Deil van 15 tot en met 20 september 2026 (verzonden op 14 augustus 2026)</text:p>
            <text:p text:style-name="last-al">Belanghebbenden die het niet eens zijn met dit besluit kunnen een gemotiveerd bezwaarschrift indienen. Dit kan binnen zes weken na de aangegeven verzenddatum. Richt het bezwaarschrift aan de burgemeester,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8874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Ontheffing voor het schenken van zwakalcoholhoudende drank tijdens het evenement Odyssee aan de Linge van 15 t/m 20 september 2026 aan Benedeneindseweg te Deil</meta:user-defined>
    <meta:user-defined meta:name="DCTERMS.W3CDTF/DCTERMS.available">2026-08-18</meta:user-defined>
    <meta:user-defined meta:name="DCTERMS.W3CDTF/OVERHEIDop.jaargang">2026</meta:user-defined>
    <meta:user-defined meta:name="OVERHEIDop.publicationIssue">388741</meta:user-defined>
    <meta:user-defined meta:name="OVERHEIDop.GmbID/DC.identifier">gmb-2026-388741</meta:user-defined>
    <meta:user-defined meta:name="OVERHEIDop.versieInformatie"/>
  </office:meta>
</office:document-meta>
</file>