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alcoholhoudende drank tijdens het evenement Ekotown op Landgoed Mariënwaerdt op 30 augustus 2026 te Bees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tweede alcoholwetontheffing verleend voor het schenken van zwakalcoholhoudende drank tijdens het evenement Ekotown op Landgoed Mariënwaerdt in Beesd op 30 augustus 2026 (verzonden op 14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Ontheffing voor het schenken van zwakalcoholhoudende drank tijdens het evenement Ekotown op Landgoed Mariënwaerdt op 30 augustus 2026 te Beesd</meta:user-defined>
    <meta:user-defined meta:name="DCTERMS.W3CDTF/DCTERMS.available">2026-08-18</meta:user-defined>
    <meta:user-defined meta:name="DCTERMS.W3CDTF/OVERHEIDop.jaargang">2026</meta:user-defined>
    <meta:user-defined meta:name="OVERHEIDop.publicationIssue">388736</meta:user-defined>
    <meta:user-defined meta:name="OVERHEIDop.GmbID/DC.identifier">gmb-2026-388736</meta:user-defined>
    <meta:user-defined meta:name="OVERHEIDop.versieInformatie"/>
  </office:meta>
</office:document-meta>
</file>