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tot het toekennen van een exploitatievergunning horecabedrijf voor Insulindeweg 10a, 1462MJ Middenbeem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2 augustus 2026 besloten de exploitatievergunning horecabedrijf voor Insulindeweg 10a, 1462MJ Middenbeemster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Exploiteren openbare inrichting</text:p>
              </text:list-item>
            </text:list>
            <text:p text:style-name="common-al">Verzenddatum besluit : 12 augustus 2026</text:p>
            <text:p text:style-name="common-al">Zaaknummer : Z2026-00002685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Apv/Bijzondere Wett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873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3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3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685</meta:user-defined>
    <meta:user-defined meta:name="DCTERMS.abstract">Betreft: beschikking op aanvraag op locatie Insulindeweg 10a, 1462MJ Middenbeemste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esluit tot het toekennen van een exploitatievergunning horecabedrijf voor Insulindeweg 10a, 1462MJ Middenbeemster</meta:user-defined>
    <meta:user-defined meta:name="OVERHEIDop.datumEindeReactietermijn">2026-09-23</meta:user-defined>
    <meta:user-defined meta:name="OVERHEIDop.terinzageleggingBG">https://jeleefomgeving.nl/inzien/001801582/0050abb9-2581-4574-a8d4-7f51b6696ef8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732</meta:user-defined>
    <meta:user-defined meta:name="OVERHEIDop.GmbID/DC.identifier">gmb-2026-388732</meta:user-defined>
    <meta:user-defined meta:name="OVERHEIDop.versieInformatie"/>
  </office:meta>
</office:document-meta>
</file>