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Najaarsbeurs op 31 oktober 2026 aan Tielerweg 9 te Geldermals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Najaarsbeurs op 31 oktober 2026 van 09.00 uur tot 17.00 uur op de Tielerweg 9 in Geldermalsen (verzonden op 11 augustus 2026) </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Najaarsbeurs op 31 oktober 2026 aan Tielerweg 9 te Geldermalsen</meta:user-defined>
    <meta:user-defined meta:name="DCTERMS.W3CDTF/DCTERMS.available">2026-08-18</meta:user-defined>
    <meta:user-defined meta:name="DCTERMS.W3CDTF/OVERHEIDop.jaargang">2026</meta:user-defined>
    <meta:user-defined meta:name="OVERHEIDop.publicationIssue">388723</meta:user-defined>
    <meta:user-defined meta:name="OVERHEIDop.GmbID/DC.identifier">gmb-2026-388723</meta:user-defined>
    <meta:user-defined meta:name="OVERHEIDop.versieInformatie"/>
  </office:meta>
</office:document-meta>
</file>