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bruik openbare weg 12-9, Zevenhoven, Vogelwikke - Buurt BBQ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gelwikke, Zevenhoven – melding is ontvangen voor het gebruik van de parkeerplaatsen ter hoogte van nummers 17 en 19 op 12 september 2026 voor een Buurt BBQ. </text:p>
            <text:p text:style-name="last-al">Geen zienswijze, bezwaar of beroep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38872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2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2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ieuwkoop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Verkeer | Organisatie en beleid</meta:user-defined>
    <meta:user-defined meta:name="OVERHEIDop.Rubriek/DC.type">andere melding</meta:user-defined>
    <dc:language>nl</dc:language>
    <meta:user-defined meta:name="OVERHEIDop.locatietype/OVERHEIDop.gebiedsmarkering">Vlak</meta:user-defined>
    <meta:user-defined meta:name="DC.title">Melding gebruik openbare weg 12-9, Zevenhoven, Vogelwikke - Buurt BBQ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722</meta:user-defined>
    <meta:user-defined meta:name="OVERHEIDop.GmbID/DC.identifier">gmb-2026-388722</meta:user-defined>
    <meta:user-defined meta:name="OVERHEIDop.versieInformatie"/>
  </office:meta>
</office:document-meta>
</file>