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Spaarneweg 12E, Cruquius - Transformeren voor- en zijgevel bestaande kantoorpand - Tie-Land Souvenirs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transformeren van de voor- en zijgevel van het bestaande kantoorpand</text:p>
            <text:p text:style-name="common-al">Aanvrager: Tie-Land Souvenirs B.V.</text:p>
            <text:p text:style-name="common-al">Zaaknummer: OD2026-0044386</text:p>
            <text:p text:style-name="common-al">DSO nummer: 2026070701261</text:p>
            <text:p text:style-name="common-al">Ontvangstdatum aanvraag: 07-07-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872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2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2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4386</meta:user-defined>
    <meta:user-defined meta:name="DCTERMS.abstract">het transformeren van de voor- en zijgevel van het bestaande kantoorpand</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Spaarneweg 12E, Cruquius - Transformeren voor- en zijgevel bestaande kantoorpand - Tie-Land Souvenirs B.V.</meta:user-defined>
    <meta:user-defined meta:name="DCTERMS.W3CDTF/DCTERMS.available">2026-08-17</meta:user-defined>
    <meta:user-defined meta:name="DCTERMS.W3CDTF/OVERHEIDop.jaargang">2026</meta:user-defined>
    <meta:user-defined meta:name="OVERHEIDop.publicationIssue">388721</meta:user-defined>
    <meta:user-defined meta:name="OVERHEIDop.GmbID/DC.identifier">gmb-2026-388721</meta:user-defined>
    <meta:user-defined meta:name="OVERHEIDop.versieInformatie"/>
  </office:meta>
</office:document-meta>
</file>