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Rucphen – Ambtshalve  Besluit Maatwerkvoorschriften – Besluit activiteiten leefomgeving - B.V. Nederlandse Auto-Fitting Fabriek "Naff" - Nijverheidsstraat 2, 4715RZ Rucph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ambtshalve op grond van het Besluit activiteiten leefomgeving besluiten maatwerkvoorschriften op leggen.</text:p>
            <text:p text:style-name="common-al">
            <text:span text:style-name="nadrukvet">Bedrijf: </text:span>B.V. Nederlandse Auto-Fitting Fabriek "Naff"</text:p>
            <text:p text:style-name="common-al">
            <text:span text:style-name="nadrukvet">Locatie:</text:span> Nijverheidsstraat 2, 4715RZ Rucphen</text:p>
            <text:p text:style-name="common-al">
            <text:span text:style-name="nadrukvet">Voor:</text:span> het aspect externe veiligheid op grond van artikel 2.11 en artikel 2.13 van het (Bal)</text:p>
            <text:p text:style-name="common-al">
            <text:span text:style-name="nadrukvet">Aanvraagdatum: </text:span>n.v.t.</text:p>
            <text:p text:style-name="common-al">
            <text:span text:style-name="nadrukvet">DSO-kenmerk:</text:span> n.v.t</text:p>
            <text:p text:style-name="common-al">
            <text:span text:style-name="nadrukvet">Zaaknummer:</text:span> Z2026-00015011</text:p>
            <text:p text:style-name="common-al">
            <text:span text:style-name="nadrukvet">Verzenddatum besluit:</text:span> 13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3 augustus 2026. De schriftelijke bezwaren moeten worden gericht en worden toegezonden aan de burgemeester en wethouders van de gemeente Rucphen.</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5011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887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5011</meta:user-defined>
    <meta:user-defined meta:name="DCTERMS.abstract">Gemeente Rucphen heeft een besluit genomen in het kader van de Omgevingswet tot het ambtshalve op grond van het Besluit activiteiten leefomgeving om Maatwerkvoorschriften op te leggen voor de locatie Nijverheidsstraat 2, 4715RZ Rucphen.</meta:user-defined>
    <dc:language>nl</dc:language>
    <meta:user-defined meta:name="OVERHEIDop.locatietype/OVERHEIDop.gebiedsmarkering">Punt</meta:user-defined>
    <meta:user-defined meta:name="DC.title">Gemeente Rucphen – Ambtshalve  Besluit Maatwerkvoorschriften – Besluit activiteiten leefomgeving - B.V. Nederlandse Auto-Fitting Fabriek "Naff" - Nijverheidsstraat 2, 4715RZ Rucphen</meta:user-defined>
    <meta:user-defined meta:name="OVERHEIDop.datumEindeReactietermijn">2026-09-25</meta:user-defined>
    <meta:user-defined meta:name="OVERHEIDop.terinzageleggingBG">https://jeleefomgeving.nl/inzien/852256450/6d9a838e-4369-4717-b6d3-9329c9ea0e23</meta:user-defined>
    <meta:user-defined meta:name="DCTERMS.W3CDTF/DCTERMS.available">2026-08-17</meta:user-defined>
    <meta:user-defined meta:name="DCTERMS.W3CDTF/OVERHEIDop.jaargang">2026</meta:user-defined>
    <meta:user-defined meta:name="OVERHEIDop.publicationIssue">388717</meta:user-defined>
    <meta:user-defined meta:name="OVERHEIDop.GmbID/DC.identifier">gmb-2026-388717</meta:user-defined>
    <meta:user-defined meta:name="OVERHEIDop.versieInformatie"/>
  </office:meta>
</office:document-meta>
</file>