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in stand houden van tijdelijk kunstwerk 'Le Cri (on egg)' in de periode tussen 2 vergunde evenementen, Markt 5611E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40 </text:p>
            <text:p text:style-name="common-al"> Omschrijving: in stand houden van tijdelijk kunstwerk 'Le Cri (on egg)' in de periode tussen 2 vergunde evenement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kt 5611EB Eindhoven</text:p>
              </text:list-item>
            </text:list>
            <text:p text:style-name="common-al"> Datum ontvangst: 1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7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40</meta:user-defined>
    <meta:user-defined meta:name="DCTERMS.abstract">in stand houden van tijdelijk kunstwerk 'Le Cri (on egg)' in de periode tussen 2 vergunde evenementen</meta:user-defined>
    <dc:language>nl</dc:language>
    <meta:user-defined meta:name="OVERHEIDop.locatietype/OVERHEIDop.gebiedsmarkering">Punt</meta:user-defined>
    <meta:user-defined meta:name="DC.title">Ingediende aanvraag omgevingsvergunning: in stand houden van tijdelijk kunstwerk 'Le Cri (on egg)' in de periode tussen 2 vergunde evenementen, Markt 5611EB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16</meta:user-defined>
    <meta:user-defined meta:name="OVERHEIDop.GmbID/DC.identifier">gmb-2026-388716</meta:user-defined>
    <meta:user-defined meta:name="OVERHEIDop.versieInformatie"/>
  </office:meta>
</office:document-meta>
</file>