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bouwen van een betonfundatie ten behoeve van een tijdelijke waterslagvoorziening op de locatie Provincialeweg 1a in Bergambacht</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mgevingsvergunning ontvangen voor het bouwen van een betonfundatie ten behoeve van een tijdelijke waterslagvoorziening op de locatie Provincialeweg 1a in Bergambacht. De aanvraag is geregistreerd onder zaaknummer 19311961310.</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acht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870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0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61310</meta:user-defined>
    <dc:language>nl</dc:language>
    <meta:user-defined meta:name="OVERHEIDop.locatietype/OVERHEIDop.gebiedsmarkering">Punt</meta:user-defined>
    <meta:user-defined meta:name="DC.title">Kennisgeving ontvangst aanvraag omgevingsvergunning voor het bouwen van een betonfundatie ten behoeve van een tijdelijke waterslagvoorziening op de locatie Provincialeweg 1a in Bergambacht</meta:user-defined>
    <meta:user-defined meta:name="DCTERMS.W3CDTF/DCTERMS.available">2026-08-17</meta:user-defined>
    <meta:user-defined meta:name="DCTERMS.W3CDTF/OVERHEIDop.jaargang">2026</meta:user-defined>
    <meta:user-defined meta:name="OVERHEIDop.publicationIssue">388700</meta:user-defined>
    <meta:user-defined meta:name="OVERHEIDop.GmbID/DC.identifier">gmb-2026-388700</meta:user-defined>
    <meta:user-defined meta:name="OVERHEIDop.versieInformatie"/>
  </office:meta>
</office:document-meta>
</file>