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Vooruitgangstraat 1 2032RG Haarlem, 0392-2025-0189186, het realiseren van een aanbouw, opbouw en gevelwijziging, verzonden 13-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86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5-0189186</meta:user-defined>
    <meta:user-defined meta:name="DCTERMS.abstract">het realiseren van een aanbouw, opbouw en gevelwijzigin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Vooruitgangstraat 1 2032RG Haarlem, 0392-2025-0189186, het realiseren van een aanbouw, opbouw en gevelwijziging, verzonden 13-08-2026</meta:user-defined>
    <meta:user-defined meta:name="DCTERMS.W3CDTF/DCTERMS.available">2026-08-17</meta:user-defined>
    <meta:user-defined meta:name="DCTERMS.W3CDTF/OVERHEIDop.jaargang">2026</meta:user-defined>
    <meta:user-defined meta:name="OVERHEIDop.publicationIssue">388694</meta:user-defined>
    <meta:user-defined meta:name="OVERHEIDop.GmbID/DC.identifier">gmb-2026-388694</meta:user-defined>
    <meta:user-defined meta:name="OVERHEIDop.versieInformatie"/>
  </office:meta>
</office:document-meta>
</file>