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een transportverdeelstation aan Verzoeklocatie 2025061301046, Scorpius ong, perceel sectie E, nummer 6036, Loon op Zand, Loon op Zand (LOO00) E 6199, Loon op Zand (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5061301046, Scorpius ong, perceel sectie E, nummer 6036, Loon op Zand, Loon op Zand (LOO00) E 6199, Loon op Zand (LOO00) E 6200,</text:span> het plaatsen van een transportverdeelstation (0809Z2509931 verzonden 13-08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8869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509931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Toestemming voor het plaatsen van een transportverdeelstation aan Verzoeklocatie 2025061301046, Scorpius ong, perceel sectie E, nummer 6036, Loon op Zand, Loon op Zand (LOO00) E 6199, Loon op Zand (LO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91</meta:user-defined>
    <meta:user-defined meta:name="OVERHEIDop.GmbID/DC.identifier">gmb-2026-388691</meta:user-defined>
    <meta:user-defined meta:name="OVERHEIDop.versieInformatie"/>
  </office:meta>
</office:document-meta>
</file>