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Eeuwselstraat 19 5662EA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Eeuwselstraat 19 5662EA Geldrop</text:p>
            <text:p text:style-name="common-al">Datum ontvangst: 11-08-2026</text:p>
            <text:p text:style-name="common-al">Omschrijving: het plaatsen van een dakkapel aan de voor - en achterzijde</text:p>
            <text:p text:style-name="common-al">Zaaknummer: 17713822151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8868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13822151</meta:user-defined>
    <meta:user-defined meta:name="DCTERMS.abstract">Eeuwselstraat 19 Geldrop - het plaatsen van een dakkapel aan de voor - en achterzijde</meta:user-defined>
    <dc:language>nl</dc:language>
    <meta:user-defined meta:name="OVERHEIDop.locatietype/OVERHEIDop.gebiedsmarkering">Vlak</meta:user-defined>
    <meta:user-defined meta:name="DC.title">Kennisgeving ontvangst aanvraag omgevingsvergunning Eeuwselstraat 19 5662EA Geldro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88</meta:user-defined>
    <meta:user-defined meta:name="OVERHEIDop.GmbID/DC.identifier">gmb-2026-388688</meta:user-defined>
    <meta:user-defined meta:name="OVERHEIDop.versieInformatie"/>
  </office:meta>
</office:document-meta>
</file>