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72549043i480c5847-8972-4d23-a696-c42df227d60e.jpg" manifest:media-type="image/x-eps"/>
  <manifest:file-entry manifest:full-path="Pictures/Afbeelding1627880729iaec02fba-3f7d-41f4-b7a8-6980acd0e92e.png" manifest:media-type="image/x-eps"/>
  <manifest:file-entry manifest:full-path="Pictures/Afbeelding1681347803i60af1ffb-81da-47b3-914c-f28d35cc1542.png" manifest:media-type="image/x-eps"/>
  <manifest:file-entry manifest:full-path="Pictures/Afbeelding1174147454i1ffca67d-b0d3-4437-9221-b8084488eb7b.png" manifest:media-type="image/x-eps"/>
  <manifest:file-entry manifest:full-path="Pictures/Afbeelding2101693133i838f039f-0d59-4846-804e-7dd45948ea6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6-15">
      <text:list-level-style-bullet text:bullet-char="•" text:level="1">
        <style:list-level-properties text:min-label-width="10mm"/>
      </text:list-level-style-bullet>
    </text:list-style>
    <text:list-style style:name="id1-3-2-2-6-15-1">
      <text:list-level-style-bullet text:bullet-char="•" text:level="1">
        <style:list-level-properties text:min-label-width="10mm"/>
      </text:list-level-style-bullet>
    </text:list-style>
    <text:list-style style:name="id1-3-2-2-6-15-2">
      <text:list-level-style-bullet text:bullet-char="•" text:level="1">
        <style:list-level-properties text:min-label-width="10mm"/>
      </text:list-level-style-bullet>
    </text:list-style>
    <text:list-style style:name="id1-3-2-2-6-15-3">
      <text:list-level-style-bullet text:bullet-char="•" text:level="1">
        <style:list-level-properties text:min-label-width="10mm"/>
      </text:list-level-style-bullet>
    </text:list-style>
    <style:style style:family="table-column" style:parent-style-name="colspec" style:name="id1-3-2-2-7-7-1-1">
      <style:table-column-properties style:rel-column-width="32*"/>
    </style:style>
    <style:style style:family="table-column" style:parent-style-name="colspec" style:name="id1-3-2-2-7-7-1-2">
      <style:table-column-properties style:rel-column-width="32*"/>
    </style:style>
    <style:style style:family="table-column" style:parent-style-name="colspec" style:name="id1-3-2-2-7-7-1-3">
      <style:table-column-properties style:rel-column-width="32*"/>
    </style:style>
    <style:style style:family="table-column" style:parent-style-name="colspec" style:name="id1-3-2-2-8-13-1-1">
      <style:table-column-properties style:rel-column-width="50*"/>
    </style:style>
    <style:style style:family="table-column" style:parent-style-name="colspec" style:name="id1-3-2-2-8-13-1-2">
      <style:table-column-properties style:rel-column-width="50*"/>
    </style:style>
    <style:style style:family="table-column" style:parent-style-name="colspec" style:name="id1-3-2-2-11-5-1-1">
      <style:table-column-properties style:rel-column-width="48*"/>
    </style:style>
    <style:style style:family="table-column" style:parent-style-name="colspec" style:name="id1-3-2-2-11-5-1-2">
      <style:table-column-properties style:rel-column-width="48*"/>
    </style:style>
    <style:style style:family="table-column" style:parent-style-name="colspec" style:name="id1-3-2-2-12-3-1-1">
      <style:table-column-properties style:rel-column-width="31*"/>
    </style:style>
    <style:style style:family="table-column" style:parent-style-name="colspec" style:name="id1-3-2-2-12-3-1-2">
      <style:table-column-properties style:rel-column-width="32*"/>
    </style:style>
    <style:style style:family="table-column" style:parent-style-name="colspec" style:name="id1-3-2-2-12-3-1-3">
      <style:table-column-properties style:rel-column-width="32*"/>
    </style:style>
    <style:style style:family="table-column" style:parent-style-name="colspec" style:name="id1-3-2-2-12-7-1-1">
      <style:table-column-properties style:rel-column-width="28*"/>
    </style:style>
    <style:style style:family="table-column" style:parent-style-name="colspec" style:name="id1-3-2-2-12-7-1-2">
      <style:table-column-properties style:rel-column-width="24*"/>
    </style:style>
    <style:style style:family="table-column" style:parent-style-name="colspec" style:name="id1-3-2-2-12-7-1-3">
      <style:table-column-properties style:rel-column-width="43*"/>
    </style:style>
    <style:style style:family="table-column" style:parent-style-name="colspec" style:name="id1-3-2-2-13-3-1-1">
      <style:table-column-properties style:rel-column-width="22*"/>
    </style:style>
    <style:style style:family="table-column" style:parent-style-name="colspec" style:name="id1-3-2-2-13-3-1-2">
      <style:table-column-properties style:rel-column-width="18*"/>
    </style:style>
    <style:style style:family="table-column" style:parent-style-name="colspec" style:name="id1-3-2-2-13-3-1-3">
      <style:table-column-properties style:rel-column-width="18*"/>
    </style:style>
    <style:style style:family="table-column" style:parent-style-name="colspec" style:name="id1-3-2-2-13-3-1-4">
      <style:table-column-properties style:rel-column-width="17*"/>
    </style:style>
    <style:style style:family="table-column" style:parent-style-name="colspec" style:name="id1-3-2-2-13-3-1-5">
      <style:table-column-properties style:rel-column-width="17*"/>
    </style:style>
    <style:style style:family="table-column" style:parent-style-name="colspec" style:name="id1-3-2-2-15-6-1-1">
      <style:table-column-properties style:rel-column-width="38*"/>
    </style:style>
    <style:style style:family="table-column" style:parent-style-name="colspec" style:name="id1-3-2-2-15-6-1-2">
      <style:table-column-properties style:rel-column-width="15*"/>
    </style:style>
    <style:style style:family="table-column" style:parent-style-name="colspec" style:name="id1-3-2-2-17-6-1-1">
      <style:table-column-properties style:rel-column-width="48*"/>
    </style:style>
    <style:style style:family="table-column" style:parent-style-name="colspec" style:name="id1-3-2-2-17-6-1-2">
      <style:table-column-properties style:rel-column-width="48*"/>
    </style:style>
    <style:style style:family="table-column" style:parent-style-name="colspec" style:name="id1-3-2-2-18-3-1-1">
      <style:table-column-properties style:rel-column-width="31*"/>
    </style:style>
    <style:style style:family="table-column" style:parent-style-name="colspec" style:name="id1-3-2-2-18-3-1-2">
      <style:table-column-properties style:rel-column-width="32*"/>
    </style:style>
    <style:style style:family="table-column" style:parent-style-name="colspec" style:name="id1-3-2-2-18-3-1-3">
      <style:table-column-properties style:rel-column-width="32*"/>
    </style:style>
    <style:style style:family="table-column" style:parent-style-name="colspec" style:name="id1-3-2-2-18-7-1-1">
      <style:table-column-properties style:rel-column-width="32*"/>
    </style:style>
    <style:style style:family="table-column" style:parent-style-name="colspec" style:name="id1-3-2-2-18-7-1-2">
      <style:table-column-properties style:rel-column-width="32*"/>
    </style:style>
    <style:style style:family="table-column" style:parent-style-name="colspec" style:name="id1-3-2-2-18-7-1-3">
      <style:table-column-properties style:rel-column-width="32*"/>
    </style:style>
    <style:style style:family="table-column" style:parent-style-name="colspec" style:name="id1-3-2-2-19-3-1-1">
      <style:table-column-properties style:rel-column-width="22*"/>
    </style:style>
    <style:style style:family="table-column" style:parent-style-name="colspec" style:name="id1-3-2-2-19-3-1-2">
      <style:table-column-properties style:rel-column-width="18*"/>
    </style:style>
    <style:style style:family="table-column" style:parent-style-name="colspec" style:name="id1-3-2-2-19-3-1-3">
      <style:table-column-properties style:rel-column-width="18*"/>
    </style:style>
    <style:style style:family="table-column" style:parent-style-name="colspec" style:name="id1-3-2-2-19-3-1-4">
      <style:table-column-properties style:rel-column-width="17*"/>
    </style:style>
    <style:style style:family="table-column" style:parent-style-name="colspec" style:name="id1-3-2-2-21-7-1-1">
      <style:table-column-properties style:rel-column-width="38*"/>
    </style:style>
    <style:style style:family="table-column" style:parent-style-name="colspec" style:name="id1-3-2-2-21-7-1-2">
      <style:table-column-properties style:rel-column-width="15*"/>
    </style:style>
    <style:style style:family="table-column" style:parent-style-name="colspec" style:name="id1-3-2-2-29-28-1-1">
      <style:table-column-properties style:rel-column-width="24*"/>
    </style:style>
    <style:style style:family="table-column" style:parent-style-name="colspec" style:name="id1-3-2-2-29-28-1-2">
      <style:table-column-properties style:rel-column-width="24*"/>
    </style:style>
    <style:style style:family="table-column" style:parent-style-name="colspec" style:name="id1-3-2-2-29-28-1-3">
      <style:table-column-properties style:rel-column-width="24*"/>
    </style:style>
    <style:style style:family="table-column" style:parent-style-name="colspec" style:name="id1-3-2-2-29-28-1-4">
      <style:table-column-properties style:rel-column-width="24*"/>
    </style:style>
  </office:automatic-styles>
  <office:body>
    <office:text>
      <text:p text:style-name="new_page_staatscourant"/>
      <text:p text:style-name="single-kop-titel">Jaarverslag 2025</text:p>
      <text:section text:name="regeling_id1-3-2" text:style-name="regeling">
        <text:section text:name="aanhef_id1-3-2-1" text:style-name="aanhef">
          <text:section text:name="preambule_id1-3-2-1-1" text:style-name="preambule">
            <text:p text:style-name="al">Met dit jaarverslag legt de commissie bezwaarschriften van gemeente De Fryske Marren verantwoording af over haar advieswerkzaamhed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Zaaknummer: Z.885315</text:p>
            <text:p text:style-name="al">Bijlage: 1 </text:p>
          </text:section>
          <text:section text:name="artikel_id1-3-2-2-2" text:style-name="artikel">
            <text:p text:style-name="artikel_kop_titel"><text:span text:style-name="artikel_kop_label"/> <text:span text:style-name="artikel_kop_nr"/> Voorwoord</text:p>
            <text:p text:style-name="al">Aan de raad, het college van burgemeester en wethouders en de burgemeester van de gemeente De Fryske Marren.</text:p>
            <text:p text:style-name="al"/>
            <text:p text:style-name="al">Hierbij treft u het jaarverslag aan van de vaste commissie van advies voor de bezwaarschriften van de gemeente De Fryske Marren (verder: de commissie) over het jaar 2025. In het onderhavige jaarverslag legt de commissie verantwoording af over haar werkzaamheden en zet zij haar bevindingen uiteen.</text:p>
            <text:p text:style-name="al"/>
            <text:p text:style-name="al">De commissie adviseert over bezwaarschriften tegen besluiten die zijn genomen door het college, de raad of de burgemeester.</text:p>
            <text:p text:style-name="al"/>
            <text:p text:style-name="al">In 2025 heeft de commissie, net als in voorgaande jaren, met name adviezen uitgebracht over bezwaarschriften gericht tegen besluiten met betrekking tot omgevingsvergunningen en handhavingsverzoeken (Algemene kamer) en besluiten op grond van de Participatiewet en de Wet maatschappelijke ondersteuning 2015 (Sociale kamer).</text:p>
            <text:p text:style-name="al"/>
            <text:p text:style-name="al">Voor de samenstelling en werkwijze van de commissie, de aantallen en onderwerpen van de ingediende bezwaarschriften, alsmede de uitkomsten van de bezwaarprocedures en de adviezen van de commissie verwijzen wij u graag naar de inhoud van dit jaarverslag. De gegevens zijn uitgesplitst per kamer en er worden door de commissie aanbevelingen gedaan.</text:p>
            <text:p text:style-name="al"/>
            <text:p text:style-name="al">Graag wil de commissie hier van de gelegenheid gebruik maken om de medewerkers van het secretariaat te bedanken voor de ondersteuning. Zonder de inzet van het secretariaat zou het niet mogelijk zijn geweest om ons werk goed te doen. Hierbij dient wel te worden opgemerkt dat we in 2025 geconfronteerd zijn met een groot verloop van personeel op dit gebied. Kennis, ervaring en bekende structuren verdwenen hiermee en dat was vooral bij de Algemene kamer voelbaar. Hoewel de commissie wenst te benadrukken dat het aan inzet en betrokkenheid van nieuwe en/of tijdelijke medewerkers zeker niet gelegen heeft, vraagt ze aandacht voor een duurzaam geborgde ondersteuning.</text:p>
            <text:p text:style-name="al"/>
            <text:p text:style-name="al">Daarnaast wil de commissie ook de vertegenwoordigers van college, burgemeester en raad bedanken voor hun inzet voor, tijdens en na de hoorzittingen. Zoals ook vorig jaar werd opgemerkt staan onderlinge omgangsvormen tegenwoordig in de samenleving en zo ook in de interactie met (vertegenwoordigers van) het openbaar bestuur onder druk. Hoewel betrokkenen hier in de praktijk doorgaans adequaat mee om weten te gaan geeft de commissie in overweging om hier gericht aandacht aan te besteden.</text:p>
            <text:p text:style-name="al"/>
            <text:p text:style-name="al">De commissie hecht belang aan een zorgvuldig proces van bestuurlijke heroverweging en tracht daarbij, waar mogelijk, een ontspannen sfeer te creëren waarbinnen alle belanghebbenden in staat worden gesteld om hun zaak optimaal te bepleiten. Dit vergt een goed samenspel tussen alle betrokkenen en dat is in 2025 naar de mening van de commissie doorgaans goed gelukt.</text:p>
            <text:p text:style-name="al"/>
            <text:p text:style-name="al">De commissie zal zich ook in 2026 weer maximaal inzetten voor kwalitatief goede en tijdige advisering en hoopt dat haar adviezen bij zullen dragen aan de door de gemeente De Fryske Marren nagestreefde kwaliteit van de gemeentelijke besluitvorming.</text:p>
            <text:p text:style-name="al"/>
            <text:p text:style-name="al">M.A. Kanger</text:p>
            <text:p text:style-name="al">Voorzitter van de Algemene kamer</text:p>
            <text:p text:style-name="al"/>
            <text:p text:style-name="al">J.J. van Vliet</text:p>
            <text:p text:style-name="al">Voorzitter Sociale kamer</text:p>
            <text:p text:style-name="al"/>
          </text:section>
          <text:section text:name="artikel_id1-3-2-2-3" text:style-name="artikel">
            <text:p text:style-name="artikel_kop_titel"><text:span text:style-name="artikel_kop_label"/> <text:span text:style-name="artikel_kop_nr"/> Inhoudsopgave</text:p>
            <text:p text:style-name="al"/>
            <text:p text:style-name="al">Voorwoord 2</text:p>
            <text:p text:style-name="al">Inhoudsopgave 3</text:p>
            <text:p text:style-name="al">1. Algemeen 4</text:p>
            <text:p text:style-name="al">1.1 Inleiding 4</text:p>
            <text:p text:style-name="al">1.2 Leeswijzer 4</text:p>
            <text:p text:style-name="al">2. De commissie 5</text:p>
            <text:p text:style-name="al">2.1 Wat doet de commissie? 5</text:p>
            <text:p text:style-name="al">2.2 De samenstelling van de commissie 5</text:p>
            <text:p text:style-name="al">2.3 De samenstelling van het secretariaat 6</text:p>
            <text:p text:style-name="al">2.4 De rol van de commissie in de bezwaarprocedure 7</text:p>
            <text:p text:style-name="al">3. Bezwaarschriften Algemene Kamer 8</text:p>
            <text:p text:style-name="al">3.1 Ontvangen bezwaarschriften 8</text:p>
            <text:p text:style-name="al">3.2 Onderwerpen bezwaarschriften 9</text:p>
            <text:p text:style-name="al">3.3 Uitkomsten bezwaarprocedures 10</text:p>
            <text:p text:style-name="al">3.4 Beslistermijn afgehandelde bezwaren 11</text:p>
            <text:p text:style-name="al">3.5 Aantal beroepszaken 12</text:p>
            <text:p text:style-name="al">4. Bezwaarschriften Sociale Kamer 13</text:p>
            <text:p text:style-name="al">4.1 Ontvangen bezwaarschriften 13</text:p>
            <text:p text:style-name="al">4.2 Onderwerpen bezwaarschriften 14</text:p>
            <text:p text:style-name="al">4.3 Uitkomsten bezwaarschriften 15</text:p>
            <text:p text:style-name="al">4.4 Beslistermijn afgehandelde bezwaarschriften 16</text:p>
            <text:p text:style-name="al">4.5 Aantal beroepzaken 17</text:p>
            <text:p text:style-name="al">5. Aanbevelingen 18</text:p>
            <text:p text:style-name="al">5.1 Planning van hoorzittingen 18</text:p>
            <text:p text:style-name="al">5.2 Naleven van de beslistermijn 18</text:p>
            <text:p text:style-name="al">5.3 Belang van continuïteit in de ondersteuning 18</text:p>
            <text:p text:style-name="al">5.4 Uitleg bezwaarprocedure 18</text:p>
            <text:p text:style-name="al">6. Stand van zaken aanbevelingen Rekenkameronderzoek 20</text:p>
            <text:p text:style-name="al"/>
            <text:p text:style-name="al"/>
          </text:section>
          <text:section text:name="artikel_id1-3-2-2-4" text:style-name="artikel">
            <text:p text:style-name="artikel_kop_titel"><text:span text:style-name="artikel_kop_label"/> <text:span text:style-name="artikel_kop_nr">1.</text:span> Algemeen 1.1 Inleiding</text:p>
            <text:p text:style-name="al">De commissie brengt verslag uit van haar werkzaamheden in het jaar 2025. Dit is een verplichting op grond van artikel 20 van Verordening voor de behandeling van bezwaarschriften De Fryske Marren (hierna: de Verordening).), die vanaf 1 januari 2025 van kracht is.</text:p>
            <text:p text:style-name="al"/>
            <text:p text:style-name="al">Met het jaarverslag legt de commissie verantwoording af over haar advieswerkzaamheden en geeft zij inzicht in de ingediende bezwaarschriften en de advisering daarover door de commissie. </text:p>
            <text:p text:style-name="al"/>
          </text:section>
          <text:section text:name="artikel_id1-3-2-2-5" text:style-name="artikel">
            <text:p text:style-name="artikel_kop_titel"><text:span text:style-name="artikel_kop_label"/> <text:span text:style-name="artikel_kop_nr">1.2</text:span> Leeswijzer</text:p>
            <text:p text:style-name="al">De opbouw van dit jaarverslag is als volgt. In hoofdstuk 2 wordt aandacht besteed aan de taken die de commissie heeft, wordt de bezwaarprocedure toegelicht en komt de samenstelling van de commissie aan bod. </text:p>
            <text:p text:style-name="al"/>
            <text:p text:style-name="al">In hoofdstuk 3 wordt een overzicht gegeven van de bezwaarschriften die in 2025 zijn ingediend bij de Algemene Kamer. Hierbij wordt zowel gekeken naar de aantallen als onderwerpen. </text:p>
            <text:p text:style-name="al"/>
            <text:p text:style-name="al">In hoofdstuk 4 wordt een overzicht gegeven van de bezwaarschriften die in 2025 zijn ingediend bij de Sociale Kamer. Hierbij wordt zowel gekeken naar de aantallen als onderwerpen.</text:p>
            <text:p text:style-name="al"/>
            <text:p text:style-name="al">In hoofdstuk 5 komen de aanbevelingen aan de orde. </text:p>
            <text:p text:style-name="al"/>
            <text:p text:style-name="al">In hoofdstuk 6 wordt ingegaan op de aanbevelingen van het rekenkameronderzoek uit 2023. </text:p>
            <text:p text:style-name="al"/>
          </text:section>
          <text:section text:name="artikel_id1-3-2-2-6" text:style-name="artikel">
            <text:p text:style-name="artikel_kop_titel"><text:span text:style-name="artikel_kop_label"/> <text:span text:style-name="artikel_kop_nr">2.</text:span> De commissie 2.1 Wat doet de commissie?</text:p>
            <text:p text:style-name="al">Om een beter beeld te krijgen van de commissie, wordt in deze paragraaf een aantal algemene punten benoemd die kenmerkend zijn voor de commissie. </text:p>
            <text:p text:style-name="al"/>
            <text:p text:style-name="al">Het bestuursorgaan kan zich bij de besluitvorming over bezwaarschriften laten adviseren door een adviescommissie in de zin van artikel 7:13 van de Algemene wet bestuursrecht (hierna: Awb). De gemeenteraad heeft in de Verordening bepaald dat er zo’n adviescommissie is.</text:p>
            <text:p text:style-name="al"/>
            <text:p text:style-name="al">De werkwijze van de commissie is in hoofdlijnen uiteengezet in de Verordening. Deze Verordening is als bijlage aan dit verslag toegevoegd.</text:p>
            <text:p text:style-name="al"/>
            <text:p text:style-name="al">De commissie adviseert over bezwaarschriften die zijn ingediend tegen besluiten van de gemeenteraad, de burgemeester of het college van burgemeester en wethouders van deze gemeente. Het schriftelijke advies stuurt de commissie aan het betreffende bestuursorgaan. Het bestuursorgaan neemt zelf de beslissing op bezwaar. Van de hoorzitting wordt een digitale geluidsopname als vorm van verslaglegging gemaakt. Op verzoek van een bezwaarmaker, een derde-belanghebbende of het bestuursorgaan wordt voorafgaand aan het uitbrengen van een advies een schriftelijk verslag van de hoorzitting opgesteld. </text:p>
            <text:p text:style-name="al"/>
            <text:p text:style-name="al">De commissie is een externe onafhankelijke adviescommissie. De leden worden door het college benoemd, geschorst en ontslagen. Zij maken geen deel uit van en zijn niet werkzaam onder verantwoordelijkheid van een bestuursorgaan van de gemeente. Zo kan de commissie een onafhankelijk oordeel geven over het bestreden besluit en het daartegen gerichte bezwaarschrift. </text:p>
            <text:p text:style-name="al"/>
            <text:p text:style-name="al">De commissie bestaat uit twee kamers, de Algemene Kamer en de Sociale Kamer. Het onderwerp van het bezwaarschrift bepaalt in welke kamer het bezwaarschrift wordt behandeld. Bezwaarschriften die betrekking hebben op sociale wetgeving worden behandeld in de Sociale Kamer. De zittingen van de Sociale Kamer vinden achter gesloten deuren plaats. In de Algemene Kamer worden de overige bezwaarschriften behandeld. De zittingen van de Algemene Kamer zijn openbaar. </text:p>
            <text:p text:style-name="al"/>
            <text:p text:style-name="al">De commissie is niet bevoegd bezwaarschriften te behandelen die zijn gericht tegen besluitvorming in het kader van: </text:p>
            <text:list text:style-name="id1-3-2-2-6-15">
              <text:list-item text:style-override="id1-3-2-2-6-15-1">
                <text:number>•</text:number>
                <text:p text:style-name="al">de gemeentelijke belastingen; </text:p>
              </text:list-item>
              <text:list-item text:style-override="id1-3-2-2-6-15-2">
                <text:number>•</text:number>
                <text:p text:style-name="al">de Wet waardering onroerende zaken; </text:p>
              </text:list-item>
              <text:list-item text:style-override="id1-3-2-2-6-15-3">
                <text:number>•</text:number>
                <text:p text:style-name="al">personele aangelegenheden.</text:p>
              </text:list-item>
            </text:list>
            <text:p text:style-name="al"/>
          </text:section>
          <text:section text:name="artikel_id1-3-2-2-7" text:style-name="artikel">
            <text:p text:style-name="artikel_kop_titel"><text:span text:style-name="artikel_kop_label"/> <text:span text:style-name="artikel_kop_nr">2.2</text:span> De samenstelling van de commissie </text:p>
            <text:p text:style-name="al">Wie zitten er in de commissie? Hoeveel commissieleden zijn er per hoorzitting aanwezig? In deze paragraaf komt de samenstelling van de commissie aan bod. </text:p>
            <text:p text:style-name="al"/>
            <text:p text:style-name="al">Zowel de Algemene Kamer als de Sociale Kamer van de commissie bestaat uit een voorzitter en vier leden. De voorzitter van de betreffende kamer is normaal gesproken bij iedere hoorzitting aanwezig. De leden rouleren. Voor het houden van een zitting is vereist dat de meerderheid van het aantal leden, onder wie in elk geval de voorzitter of zijn plaatsvervanger, aanwezig is. Normaliter zijn bij een zitting de voorzitter en twee leden aanwezig. In de samenstelling van de commissie heeft in het jaar 2025 één wijziging plaatsgevonden. In 2024 is één commissielid van de Sociale Kamer gestopt, namelijk mevrouw H. Benjamins. In 2025 is mevrouw L. Alma begonnen als commissielid voor de Sociale Kamer. Daarnaast is goed om op te merken dat mevrouw Y. Schippers in 2025 in haar tweede termijn zit. In 2026 zal daarom gekeken moeten worden naar een nieuw commissielid voor de Algemene Kamer. </text:p>
            <text:p text:style-name="al"/>
            <text:p text:style-name="al">Hieronder treft u een overzicht aan van de leden van de Algemene Kamer en de Sociale Kamer. </text:p>
            <text:section text:name="table_id1-3-2-2-7-7" text:style-name="table">
              <text:p text:style-name="table_top"/>
              <table:table table:style-name="tgroup">
                <table:table-column table:style-name="id1-3-2-2-7-7-1-1"/>
                <table:table-column table:style-name="id1-3-2-2-7-7-1-2"/>
                <table:table-column table:style-name="id1-3-2-2-7-7-1-3"/>
                <table:table-row table:style-name="row">
                  <table:table-cell table:style-name="cell_frame_all" table:number-rows-spanned="1" table:number-columns-spanned="1">
                    <text:p text:style-name="table_al">Naam </text:p>
                  </table:table-cell>
                  <table:table-cell table:style-name="cell_frame_all" table:number-rows-spanned="1" table:number-columns-spanned="1">
                    <text:p text:style-name="table_al">Functie </text:p>
                  </table:table-cell>
                  <table:table-cell table:style-name="cell_frame_all" table:number-rows-spanned="1" table:number-columns-spanned="1">
                    <text:p text:style-name="table_al">Termijn </text:p>
                  </table:table-cell>
                </table:table-row>
                <table:table-row table:style-name="row">
                  <table:table-cell table:style-name="cell_frame_all" table:number-rows-spanned="1" table:number-columns-spanned="1">
                    <text:p text:style-name="table_al">De heer M. Kanger</text:p>
                  </table:table-cell>
                  <table:table-cell table:style-name="cell_frame_all" table:number-rows-spanned="1" table:number-columns-spanned="1">
                    <text:p text:style-name="table_al">Voorzitter commissie en voorzitter AK</text:p>
                  </table:table-cell>
                  <table:table-cell table:style-name="cell_frame_all" table:number-rows-spanned="1" table:number-columns-spanned="1">
                    <text:p text:style-name="table_al">Eerste </text:p>
                  </table:table-cell>
                </table:table-row>
                <table:table-row table:style-name="row">
                  <table:table-cell table:style-name="cell_frame_all" table:number-rows-spanned="1" table:number-columns-spanned="1">
                    <text:p text:style-name="table_al">Mevrouw mr. Y. Schippers </text:p>
                  </table:table-cell>
                  <table:table-cell table:style-name="cell_frame_all" table:number-rows-spanned="1" table:number-columns-spanned="1">
                    <text:p text:style-name="table_al">Lid Algemene Kamer</text:p>
                  </table:table-cell>
                  <table:table-cell table:style-name="cell_frame_all" table:number-rows-spanned="1" table:number-columns-spanned="1">
                    <text:p text:style-name="table_al">Tweede</text:p>
                  </table:table-cell>
                </table:table-row>
                <table:table-row table:style-name="row">
                  <table:table-cell table:style-name="cell_frame_all" table:number-rows-spanned="1" table:number-columns-spanned="1">
                    <text:p text:style-name="table_al">Mevrouw mr. L.T. van der Velde</text:p>
                  </table:table-cell>
                  <table:table-cell table:style-name="cell_frame_all" table:number-rows-spanned="1" table:number-columns-spanned="1">
                    <text:p text:style-name="table_al">Lid Algemene Kamer</text:p>
                  </table:table-cell>
                  <table:table-cell table:style-name="cell_frame_all" table:number-rows-spanned="1" table:number-columns-spanned="1">
                    <text:p text:style-name="table_al">Eerste </text:p>
                  </table:table-cell>
                </table:table-row>
                <table:table-row table:style-name="row">
                  <table:table-cell table:style-name="cell_frame_all" table:number-rows-spanned="1" table:number-columns-spanned="1">
                    <text:p text:style-name="table_al">Mevrouw mr. L. Soolsma</text:p>
                  </table:table-cell>
                  <table:table-cell table:style-name="cell_frame_all" table:number-rows-spanned="1" table:number-columns-spanned="1">
                    <text:p text:style-name="table_al">Lid Algemene Kamer</text:p>
                  </table:table-cell>
                  <table:table-cell table:style-name="cell_frame_all" table:number-rows-spanned="1" table:number-columns-spanned="1">
                    <text:p text:style-name="table_al">Eerste </text:p>
                  </table:table-cell>
                </table:table-row>
                <table:table-row table:style-name="row">
                  <table:table-cell table:style-name="cell_frame_all" table:number-rows-spanned="1" table:number-columns-spanned="1">
                    <text:p text:style-name="table_al">Mevrouw mr. W. Steevensz</text:p>
                  </table:table-cell>
                  <table:table-cell table:style-name="cell_frame_all" table:number-rows-spanned="1" table:number-columns-spanned="1">
                    <text:p text:style-name="table_al">Lid Algemene Kamer</text:p>
                  </table:table-cell>
                  <table:table-cell table:style-name="cell_frame_all" table:number-rows-spanned="1" table:number-columns-spanned="1">
                    <text:p text:style-name="table_al">Eerste</text:p>
                  </table:table-cell>
                </table:table-row>
                <table:table-row table:style-name="row">
                  <table:table-cell table:style-name="cell_frame_all" table:number-rows-spanned="1" table:number-columns-spanned="1">
                    <text:p text:style-name="table_al">De heer mr. J.J. van Vliet</text:p>
                  </table:table-cell>
                  <table:table-cell table:style-name="cell_frame_all" table:number-rows-spanned="1" table:number-columns-spanned="1">
                    <text:p text:style-name="table_al">Vicevoorzitter commissie en voorzitter SK</text:p>
                  </table:table-cell>
                  <table:table-cell table:style-name="cell_frame_all" table:number-rows-spanned="1" table:number-columns-spanned="1">
                    <text:p text:style-name="table_al">Eerste </text:p>
                  </table:table-cell>
                </table:table-row>
                <table:table-row table:style-name="row">
                  <table:table-cell table:style-name="cell_frame_all" table:number-rows-spanned="1" table:number-columns-spanned="1">
                    <text:p text:style-name="table_al">Mevrouw mr. A.G. Ritsma</text:p>
                  </table:table-cell>
                  <table:table-cell table:style-name="cell_frame_all" table:number-rows-spanned="1" table:number-columns-spanned="1">
                    <text:p text:style-name="table_al">Lid Sociale Kamer</text:p>
                  </table:table-cell>
                  <table:table-cell table:style-name="cell_frame_all" table:number-rows-spanned="1" table:number-columns-spanned="1">
                    <text:p text:style-name="table_al">Eerste </text:p>
                  </table:table-cell>
                </table:table-row>
                <table:table-row table:style-name="row">
                  <table:table-cell table:style-name="cell_frame_all" table:number-rows-spanned="1" table:number-columns-spanned="1">
                    <text:p text:style-name="table_al">Mevrouw mr. J. Ennour</text:p>
                  </table:table-cell>
                  <table:table-cell table:style-name="cell_frame_all" table:number-rows-spanned="1" table:number-columns-spanned="1">
                    <text:p text:style-name="table_al">Lid Sociale Kamer</text:p>
                  </table:table-cell>
                  <table:table-cell table:style-name="cell_frame_all" table:number-rows-spanned="1" table:number-columns-spanned="1">
                    <text:p text:style-name="table_al">Eerste </text:p>
                  </table:table-cell>
                </table:table-row>
                <table:table-row table:style-name="row">
                  <table:table-cell table:style-name="cell_frame_all" table:number-rows-spanned="1" table:number-columns-spanned="1">
                    <text:p text:style-name="table_al">De heer mr. J. Otter</text:p>
                  </table:table-cell>
                  <table:table-cell table:style-name="cell_frame_all" table:number-rows-spanned="1" table:number-columns-spanned="1">
                    <text:p text:style-name="table_al">Lid Sociale Kamer</text:p>
                  </table:table-cell>
                  <table:table-cell table:style-name="cell_frame_all" table:number-rows-spanned="1" table:number-columns-spanned="1">
                    <text:p text:style-name="table_al">Eerste </text:p>
                  </table:table-cell>
                </table:table-row>
                <table:table-row table:style-name="row">
                  <table:table-cell table:style-name="cell_frame_all" table:number-rows-spanned="1" table:number-columns-spanned="1">
                    <text:p text:style-name="table_al">Mevrouw L. Alma </text:p>
                  </table:table-cell>
                  <table:table-cell table:style-name="cell_frame_all" table:number-rows-spanned="1" table:number-columns-spanned="1">
                    <text:p text:style-name="table_al">Lid Sociale Kamer</text:p>
                  </table:table-cell>
                  <table:table-cell table:style-name="cell_frame_all" table:number-rows-spanned="1" table:number-columns-spanned="1">
                    <text:p text:style-name="table_al">Eerste </text:p>
                  </table:table-cell>
                </table:table-row>
              </table:table>
              <text:p text:style-name="table_bottom"/>
            </text:section>
            <text:p text:style-name="al">
            <text:span text:style-name="nadrukcur">Tabel 1: overzicht commissieleden Algemene Kamer en Sociale Kamer </text:span>
          </text:p>
            <text:p text:style-name="al"/>
          </text:section>
          <text:section text:name="artikel_id1-3-2-2-8" text:style-name="artikel">
            <text:p text:style-name="artikel_kop_titel"><text:span text:style-name="artikel_kop_label"/> <text:span text:style-name="artikel_kop_nr">2.3</text:span> De samenstelling van het secretariaat</text:p>
            <text:p text:style-name="al">In deze paragraaf komt de samenstelling van het secretariaat aan bod. Verder wordt kort aandacht besteed aan de werkzaamheden van het secretariaat.</text:p>
            <text:p text:style-name="al"/>
            <text:p text:style-name="al">De commissie wordt ambtelijk bijgestaan door het secretariaat. Dit secretariaat is ondergebracht bij het cluster Juridische Zaken van het team Bestuur- en concernadvies van de gemeente. De secretarissen verzorgen om de beurt het secretariaat van de commissie. De werkzaamheden van de secretaris bestaan onder andere uit het voorbereiden van de hoorzitting, het als secretaris optreden bij de hoorzitting en het opstellen van conceptadviezen. </text:p>
            <text:p text:style-name="al"/>
            <text:p text:style-name="al">Mevrouw - (tot 4 september 2025), mevrouw - (tot 11 november 2025), mevrouw - (vanaf 7 oktober 2025) en mevrouw - (vanaf 11 september 2025) verzorgen de algemene administratieve ondersteuning van de commissie en de secretarissen. Deze werkzaamheden bestaan onder andere uit het corresponderen met bezwaarmakers, het opvragen van het dossier bij de teams, het inplannen van bezwaren voor de hoorzitting en het bewaken van de termijnen. </text:p>
            <text:p text:style-name="al"/>
            <text:p text:style-name="al">Mevrouw - is met ingang van april 2025 gestopt met haar werkzaamheden voor het cluster Juridische Zaken en is geen secretaris meer van de commissie. Mevrouw - en mevrouw - zijn met ingang van juli 2025 gestopt met hun werkzaamheden voor het cluster Juridische Zaken en zijn geen secretarissen meer van de commissie. </text:p>
            <text:p text:style-name="al"/>
            <text:p text:style-name="al">Gedurende het jaar is een aantal keren een externe secretaris via Pro Facto ingehuurd.</text:p>
            <text:p text:style-name="al"/>
            <text:p text:style-name="al">Hieronder vindt u een overzicht van de secretarissen. </text:p>
            <text:section text:name="table_id1-3-2-2-8-13" text:style-name="table">
              <text:p text:style-name="table_top"/>
              <table:table table:style-name="tgroup">
                <table:table-column table:style-name="id1-3-2-2-8-13-1-1"/>
                <table:table-column table:style-name="id1-3-2-2-8-13-1-2"/>
                <table:table-row table:style-name="row">
                  <table:table-cell table:style-name="cell_frame_all" table:number-rows-spanned="1" table:number-columns-spanned="1">
                    <text:p text:style-name="table_al">Naam </text:p>
                  </table:table-cell>
                  <table:table-cell table:style-name="cell_frame_all" table:number-rows-spanned="1" table:number-columns-spanned="1">
                    <text:p text:style-name="table_al">Periode </text:p>
                  </table:table-cell>
                </table:table-row>
                <table:table-row table:style-name="row">
                  <table:table-cell table:style-name="cell_frame_all" table:number-rows-spanned="1" table:number-columns-spanned="1">
                    <text:p text:style-name="table_al">
                      <text:span text:style-name="nadrukvet">Mevrouw -</text:span>
                    </text:p>
                  </table:table-cell>
                  <table:table-cell table:style-name="cell_frame_all" table:number-rows-spanned="1" table:number-columns-spanned="1">
                    <text:p text:style-name="table_al">01-01-2025 t/m 03-07-2025</text:p>
                  </table:table-cell>
                </table:table-row>
                <table:table-row table:style-name="row">
                  <table:table-cell table:style-name="cell_frame_all" table:number-rows-spanned="1" table:number-columns-spanned="1">
                    <text:p text:style-name="table_al">
                      <text:span text:style-name="nadrukvet">Mevrouw -</text:span>
                    </text:p>
                  </table:table-cell>
                  <table:table-cell table:style-name="cell_frame_all" table:number-rows-spanned="1" table:number-columns-spanned="1">
                    <text:p text:style-name="table_al">01-01-2025 t/m 01-04-2025</text:p>
                  </table:table-cell>
                </table:table-row>
                <table:table-row table:style-name="row">
                  <table:table-cell table:style-name="cell_frame_all" table:number-rows-spanned="1" table:number-columns-spanned="1">
                    <text:p text:style-name="table_al">
                      <text:span text:style-name="nadrukvet">Mevrouw -</text:span>
                    </text:p>
                  </table:table-cell>
                  <table:table-cell table:style-name="cell_frame_all" table:number-rows-spanned="1" table:number-columns-spanned="1">
                    <text:p text:style-name="table_al">01-01-2025 t/m 31-12-2025</text:p>
                  </table:table-cell>
                </table:table-row>
                <table:table-row table:style-name="row">
                  <table:table-cell table:style-name="cell_frame_all" table:number-rows-spanned="1" table:number-columns-spanned="1">
                    <text:p text:style-name="table_al">
                      <text:span text:style-name="nadrukvet">Mevrouw -</text:span>
                    </text:p>
                  </table:table-cell>
                  <table:table-cell table:style-name="cell_frame_all" table:number-rows-spanned="1" table:number-columns-spanned="1">
                    <text:p text:style-name="table_al">01-01-2025 t/m 01-07-2025</text:p>
                  </table:table-cell>
                </table:table-row>
                <table:table-row table:style-name="row">
                  <table:table-cell table:style-name="cell_frame_all" table:number-rows-spanned="1" table:number-columns-spanned="1">
                    <text:p text:style-name="table_al">
                      <text:span text:style-name="nadrukvet">Mevrouw -</text:span>
                    </text:p>
                  </table:table-cell>
                  <table:table-cell table:style-name="cell_frame_all" table:number-rows-spanned="1" table:number-columns-spanned="1">
                    <text:p text:style-name="table_al">18-08-2025 t/m 31-12-2025</text:p>
                  </table:table-cell>
                </table:table-row>
                <table:table-row table:style-name="row">
                  <table:table-cell table:style-name="cell_frame_all" table:number-rows-spanned="1" table:number-columns-spanned="1">
                    <text:p text:style-name="table_al">
                      <text:span text:style-name="nadrukvet">Mevrouw - </text:span>
                    </text:p>
                  </table:table-cell>
                  <table:table-cell table:style-name="cell_frame_all" table:number-rows-spanned="1" table:number-columns-spanned="1">
                    <text:p text:style-name="table_al">1-7-2025 t/m 31-12-2025</text:p>
                  </table:table-cell>
                </table:table-row>
                <table:table-row table:style-name="row">
                  <table:table-cell table:style-name="cell_frame_all" table:number-rows-spanned="1" table:number-columns-spanned="1">
                    <text:p text:style-name="table_al">
                      <text:span text:style-name="nadrukvet">Mevrouw -</text:span>
                    </text:p>
                  </table:table-cell>
                  <table:table-cell table:style-name="cell_frame_all" table:number-rows-spanned="1" table:number-columns-spanned="1">
                    <text:p text:style-name="table_al">15-09-2025 t/m 31-12-2025</text:p>
                  </table:table-cell>
                </table:table-row>
                <table:table-row table:style-name="row">
                  <table:table-cell table:style-name="cell_frame_all" table:number-rows-spanned="1" table:number-columns-spanned="1">
                    <text:p text:style-name="table_al">
                      <text:span text:style-name="nadrukvet">Externe secretaris via Pro Facto</text:span>
                    </text:p>
                  </table:table-cell>
                  <table:table-cell table:style-name="cell_frame_all" table:number-rows-spanned="1" table:number-columns-spanned="1">
                    <text:p text:style-name="table_al">01-01-2025 t/m 31-12-2025</text:p>
                  </table:table-cell>
                </table:table-row>
              </table:table>
              <text:p text:style-name="table_bottom"/>
            </text:section>
            <text:p text:style-name="al">
            <text:span text:style-name="nadrukcur">Tabel 2: overzicht secretarissen Algemene Kamer en Sociale Kamer</text:span>
          </text:p>
            <text:p text:style-name="al"/>
          </text:section>
          <text:section text:name="artikel_id1-3-2-2-9" text:style-name="artikel">
            <text:p text:style-name="artikel_kop_titel"><text:span text:style-name="artikel_kop_label"/> <text:span text:style-name="artikel_kop_nr">2.4</text:span> De rol van de commissie in de bezwaarprocedure</text:p>
            <text:p text:style-name="al">In de vorige paragrafen heeft u een beeld gekregen van de samenstelling van de commissie en het secretariaat. Voor de verantwoording van de werkzaamheden van de commissie is het van belang dat u een goed beeld heeft wat de commissie zoal doet gedurende de bezwaarprocedure. Onderstaande afbeelding toont het proces van de bezwaarprocedure, hierin is opgenomen welke stappen in deze procedure bij de commissie liggen. </text:p>
            <text:p text:style-name="al"/>
            <text:p text:style-name="al">
            <draw:frame><draw:text-box><text:section text:name="plaatje_id1-3-2-2-9-4-1" text:style-name="plaatje">
              <text:p text:style-name="illustratie_id1-3-2-2-9-4-1-1"><draw:frame draw:style-name="illustratie_id1-3-2-2-9-4-1-1" text:anchor-type="paragraph" svg:width="153mm" svg:height="216.41320754716978mm"><draw:image xlink:href="Pictures/Afbeelding1372549043i480c5847-8972-4d23-a696-c42df227d60e.jpg" xlink:type="simple"/></draw:frame></text:p>
            </text:section></draw:text-box></draw:frame>
          </text:p>
          </text:section>
          <text:section text:name="artikel_id1-3-2-2-10" text:style-name="artikel">
            <text:p text:style-name="artikel_kop_titel"><text:span text:style-name="artikel_kop_label"/> <text:span text:style-name="artikel_kop_nr">3.</text:span> Bezwaarschriften Algemene Kamer</text:p>
            <text:p text:style-name="al">In dit hoofdstuk wordt een overzicht gegeven van de bezwaarschriften die voor behandeling van de commissie (Algemene Kamer) in aanmerking kwamen. Er wordt aandacht besteed aan de aantallen, de onderwerpen van de behandelde/ingetrokken bezwaarschriften en aan de gegeven adviezen in de bezwaarprocedures. Verder wordt er inzicht gegeven in de kosten, de beslistermijnen en het aantal beroepsprocedures.</text:p>
            <text:p text:style-name="al"/>
          </text:section>
          <text:section text:name="artikel_id1-3-2-2-11" text:style-name="artikel">
            <text:p text:style-name="artikel_kop_titel"><text:span text:style-name="artikel_kop_label"/> <text:span text:style-name="artikel_kop_nr">3.1</text:span> Ontvangen bezwaarschriften</text:p>
            <text:p text:style-name="al">Voor het verslagjaar wordt gerekend met de bezwaarschriften die in 2025 door de commissie zijn behandeld of door de indiener van het bezwaarschrift zijn ingetrokken. Dit houdt in dat een bezwaarschrift waarover de commissie bijvoorbeeld in het jaar (2025) advies heeft uitgebracht, maar waarover het bestuursorgaan in het daaropvolgend jaar (2026) heeft besloten wordt gerekend tot het jaar waarin het advies van de commissie is uitgebracht (2025). </text:p>
            <text:p text:style-name="al"/>
            <text:p text:style-name="al">Hieronder vindt u een overzicht van het aantal openstaande, ontvangen, ingetrokken, behandelde en naar het volgend jaar (2026) overgehevelde bezwaarschriften. </text:p>
            <text:section text:name="table_id1-3-2-2-11-5" text:style-name="table">
              <text:p text:style-name="table_top"/>
              <table:table table:style-name="tgroup">
                <table:table-column table:style-name="id1-3-2-2-11-5-1-1"/>
                <table:table-column table:style-name="id1-3-2-2-11-5-1-2"/>
                <table:table-row table:style-name="row">
                  <table:table-cell table:style-name="cell_frame_all" table:number-rows-spanned="1" table:number-columns-spanned="1">
                    <text:p text:style-name="table_al">Omschrijving </text:p>
                  </table:table-cell>
                  <table:table-cell table:style-name="cell_frame_all" table:number-rows-spanned="1" table:number-columns-spanned="1">
                    <text:p text:style-name="table_al">Aantal</text:p>
                  </table:table-cell>
                </table:table-row>
                <table:table-row table:style-name="row">
                  <table:table-cell table:style-name="cell_frame_all" table:number-rows-spanned="1" table:number-columns-spanned="1">
                    <text:p text:style-name="table_al">
                      <text:span text:style-name="nadrukvet">Openstaand uit 2024</text:span>
                    </text:p>
                  </table:table-cell>
                  <table:table-cell table:style-name="cell_frame_all" table:number-rows-spanned="1" table:number-columns-spanned="1">
                    <text:p text:style-name="table_al">12</text:p>
                  </table:table-cell>
                </table:table-row>
                <table:table-row table:style-name="row">
                  <table:table-cell table:style-name="cell_frame_all" table:number-rows-spanned="1" table:number-columns-spanned="1">
                    <text:p text:style-name="table_al">
                      <text:span text:style-name="nadrukvet">Ontvangen bezwaarschriften in 2025</text:span>
                    </text:p>
                  </table:table-cell>
                  <table:table-cell table:style-name="cell_frame_all" table:number-rows-spanned="1" table:number-columns-spanned="1">
                    <text:p text:style-name="table_al">85 </text:p>
                  </table:table-cell>
                </table:table-row>
                <table:table-row table:style-name="row">
                  <table:table-cell table:style-name="cell_frame_all" table:number-rows-spanned="1" table:number-columns-spanned="1">
                    <text:p text:style-name="table_al">
                      <text:span text:style-name="nadrukvet">Ingetrokken bezwaarschriften in 2025</text:span>
                    </text:p>
                  </table:table-cell>
                  <table:table-cell table:style-name="cell_frame_all" table:number-rows-spanned="1" table:number-columns-spanned="1">
                    <text:p text:style-name="table_al">14</text:p>
                  </table:table-cell>
                </table:table-row>
                <table:table-row table:style-name="row">
                  <table:table-cell table:style-name="cell_frame_all" table:number-rows-spanned="1" table:number-columns-spanned="1">
                    <text:p text:style-name="table_al">
                      <text:span text:style-name="nadrukvet">Overgehevelde bezwaarschriften naar 2026</text:span>
                    </text:p>
                  </table:table-cell>
                  <table:table-cell table:style-name="cell_frame_all" table:number-rows-spanned="1" table:number-columns-spanned="1">
                    <text:p text:style-name="table_al">36</text:p>
                  </table:table-cell>
                </table:table-row>
                <table:table-row table:style-name="row">
                  <table:table-cell table:style-name="cell_frame_all" table:number-rows-spanned="1" table:number-columns-spanned="1">
                    <text:p text:style-name="table_al">
                      <text:span text:style-name="nadrukvet">Behandelde bezwaarschriften in 2025</text:span>
                    </text:p>
                  </table:table-cell>
                  <table:table-cell table:style-name="cell_frame_all" table:number-rows-spanned="1" table:number-columns-spanned="1">
                    <text:p text:style-name="table_al">47</text:p>
                  </table:table-cell>
                </table:table-row>
              </table:table>
              <text:p text:style-name="table_bottom"/>
            </text:section>
            <text:p text:style-name="al">
            <text:span text:style-name="nadrukcur">Tabel 3: overzicht van de behandeling en voortgang van bezwaarschriften Algemene Kamer </text:span>
          </text:p>
            <text:p text:style-name="al"/>
            <text:p text:style-name="al">
            <text:span text:style-name="nadrukvet">Duiding in de tabel genoemde omschrijvingen</text:span>
          </text:p>
            <text:p text:style-name="al">Met de omschrijving ‘openstaand uit 2024' worden de bezwaarschriften bedoeld die in 2024 zijn ingediend, maar niet meer in 2024 behandeld konden worden. Deze bezwaarschriften zijn overgeheveld naar 2025. Met de omschrijving 'overgehevelde bezwaarschriften naar 2026' worden de bezwaren bedoeld die in 2025 zijn ingediend, maar die in 2026 worden behandeld. </text:p>
            <text:p text:style-name="al"/>
            <text:p text:style-name="al">
            <text:span text:style-name="nadrukvet">Analyse van de cijfers</text:span>
          </text:p>
            <text:p text:style-name="al">Er zijn in 2025 totaal 91 documenten binnengekomen die als bezwaarschrift door de medewerkers van DIV in het systeem zijn geregistreerd. Van de 91 documenten die als bezwaarschrift zijn binnengekomen hebben zes de commissie niet bereikt, omdat het binnengekomen stuk bijvoorbeeld niet als bezwaarschrift was bedoeld. De door DIV als bezwaarschrift ingeboekte documenten worden door cluster juridische zaken bijgehouden om een verschil in aantal met het zaaksysteem te voorkomen. Er zijn in 2025 in totaal 85 bezwaarschriften in handen gesteld van de commissie. Dit ten opzichte van 54 bezwaarschriften die in 2024 in handen van de commissie zijn gesteld.</text:p>
            <text:p text:style-name="al"/>
            <text:p text:style-name="al">Er zijn 14 bezwaarschriften ingetrokken. Hierbij gaat het om bezwaarschriften die zijn ingetrokken voordat de hoorzittingen plaatsvonden. Eén keer is het bezwaar ingetrokken nadat onderling overleg tussen bezwaarmaker en vergunninghouder heeft plaatsgevonden. Vijf keer is er een bezwaarschrift ingetrokken nadat het besluit informeel is toegelicht. Acht keer is het bezwaar op verzoek van de gemachtigde van bezwaarmaker ingetrokken. </text:p>
            <text:p text:style-name="al"/>
            <text:p text:style-name="al">In 2025 zijn er 47 bezwaarschriften behandeld. Dat zijn er 7 meer dan in 2024.</text:p>
            <text:p text:style-name="al"/>
            <text:p text:style-name="al"/>
            <text:p text:style-name="al"/>
          </text:section>
          <text:section text:name="artikel_id1-3-2-2-12" text:style-name="artikel">
            <text:p text:style-name="artikel_kop_titel"><text:span text:style-name="artikel_kop_label"/> <text:span text:style-name="artikel_kop_nr">3.2</text:span> Onderwerpen bezwaarschriften</text:p>
            <text:p text:style-name="al">De besluiten waartegen bezwaar wordt gemaakt, hebben verschillende onderwerpen. Hieronder treft u een overzicht aan van de onderwerpen van de bezwaarschriften die in 2025 door de commissie zijn behandeld. </text:p>
            <text:section text:name="table_id1-3-2-2-12-3" text:style-name="table">
              <text:p text:style-name="table_top"/>
              <table:table table:style-name="tgroup">
                <table:table-column table:style-name="id1-3-2-2-12-3-1-1"/>
                <table:table-column table:style-name="id1-3-2-2-12-3-1-2"/>
                <table:table-column table:style-name="id1-3-2-2-12-3-1-3"/>
                <table:table-row table:style-name="row">
                  <table:table-cell table:style-name="cell_frame_all" table:number-rows-spanned="1" table:number-columns-spanned="1">
                    <text:p text:style-name="table_al">Onderwerp Algemene Kamer 2025</text:p>
                  </table:table-cell>
                  <table:table-cell table:style-name="cell_frame_all" table:number-rows-spanned="1" table:number-columns-spanned="1">
                    <text:p text:style-name="table_al">Aantal bezwaarschriften 2025</text:p>
                  </table:table-cell>
                  <table:table-cell table:style-name="cell_frame_all" table:number-rows-spanned="1" table:number-columns-spanned="1">
                    <text:p text:style-name="table_al">Aantal adviezen 2025</text:p>
                  </table:table-cell>
                </table:table-row>
                <table:table-row table:style-name="row">
                  <table:table-cell table:style-name="cell_frame_all" table:number-rows-spanned="1" table:number-columns-spanned="1">
                    <text:p text:style-name="table_al">
                      <text:span text:style-name="nadrukvet">Handhavingsbesluiten </text:span>
                    </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
                      <text:span text:style-name="nadrukvet">Subsidie</text:span>
                    </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
                      <text:span text:style-name="nadrukvet">Omgevingsvergunning </text:span>
                    </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1</text:p>
                  </table:table-cell>
                </table:table-row>
                <table:table-row table:style-name="row">
                  <table:table-cell table:style-name="cell_frame_all" table:number-rows-spanned="1" table:number-columns-spanned="1">
                    <text:p text:style-name="table_al">
                      <text:span text:style-name="nadrukvet">Straatnaamgeving </text:span>
                    </text:p>
                  </table:table-cell>
                  <table:table-cell table:style-name="cell_frame_all" table:number-rows-spanned="1" table:number-columns-spanned="1">
                    <text:p text:style-name="table_al">1 </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
                      <text:span text:style-name="nadrukvet">Uitrit </text:span>
                    </text:p>
                  </table:table-cell>
                  <table:table-cell table:style-name="cell_frame_all" table:number-rows-spanned="1" table:number-columns-spanned="1">
                    <text:p text:style-name="table_al">1 </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
                      <text:span text:style-name="nadrukvet">Plaatsing bomen</text:span>
                    </text:p>
                  </table:table-cell>
                  <table:table-cell table:style-name="cell_frame_all" table:number-rows-spanned="1" table:number-columns-spanned="1">
                    <text:p text:style-name="table_al">1 </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Naamgebruik </text:span>
                    </text:p>
                  </table:table-cell>
                  <table:table-cell table:style-name="cell_frame_all" table:number-rows-spanned="1" table:number-columns-spanned="1">
                    <text:p text:style-name="table_al">1 </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
                      <text:span text:style-name="nadrukvet">Wet open overheid </text:span>
                    </text:p>
                  </table:table-cell>
                  <table:table-cell table:style-name="cell_frame_all" table:number-rows-spanned="1" table:number-columns-spanned="1">
                    <text:p text:style-name="table_al">1 </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
                      <text:span text:style-name="nadrukvet">Gegevensverstrekking BRP </text:span>
                    </text:p>
                  </table:table-cell>
                  <table:table-cell table:style-name="cell_frame_all" table:number-rows-spanned="1" table:number-columns-spanned="1">
                    <text:p text:style-name="table_al">1 </text:p>
                  </table:table-cell>
                  <table:table-cell table:style-name="cell_frame_all" table:number-rows-spanned="1" table:number-columns-spanned="1">
                    <text:p text:style-name="table_al">1 </text:p>
                  </table:table-cell>
                </table:table-row>
                <table:table-row table:style-name="row">
                  <table:table-cell table:style-name="cell_frame_all" table:number-rows-spanned="1" table:number-columns-spanned="1">
                    <text:p text:style-name="table_al">
                      <text:span text:style-name="nadrukvet">Bestuurlijke erkenning </text:span>
                    </text:p>
                  </table:table-cell>
                  <table:table-cell table:style-name="cell_frame_all" table:number-rows-spanned="1" table:number-columns-spanned="1">
                    <text:p text:style-name="table_al">1 </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Totaal</text:p>
                  </table:table-cell>
                  <table:table-cell table:style-name="cell_frame_all" table:number-rows-spanned="1" table:number-columns-spanned="1">
                    <text:p text:style-name="table_al">47</text:p>
                  </table:table-cell>
                  <table:table-cell table:style-name="cell_frame_all" table:number-rows-spanned="1" table:number-columns-spanned="1">
                    <text:p text:style-name="table_al">37</text:p>
                  </table:table-cell>
                </table:table-row>
              </table:table>
              <text:p text:style-name="table_bottom"/>
            </text:section>
            <text:p text:style-name="al">
            <text:span text:style-name="nadrukcur">Tabel 4: overzicht van de onderwerpen van de bezwaarschriften binnen de Algemene Kamer, inclusief het aantal bezwaarschriften en uitgebrachte adviezen</text:span>
          </text:p>
            <text:p text:style-name="al"/>
            <text:p text:style-name="al">Hieronder treft u een overzicht van de onderwerpen van de bezwaarschriften die in 2025 zijn ingetrokken. </text:p>
            <text:section text:name="table_id1-3-2-2-12-7" text:style-name="table">
              <text:p text:style-name="table_top"/>
              <table:table table:style-name="tgroup">
                <table:table-column table:style-name="id1-3-2-2-12-7-1-1"/>
                <table:table-column table:style-name="id1-3-2-2-12-7-1-2"/>
                <table:table-column table:style-name="id1-3-2-2-12-7-1-3"/>
                <table:table-row table:style-name="row">
                  <table:table-cell table:style-name="cell_frame_all" table:number-rows-spanned="1" table:number-columns-spanned="1">
                    <text:p text:style-name="table_al">Onderwerp Algemene Kamer 2025</text:p>
                  </table:table-cell>
                  <table:table-cell table:style-name="cell_frame_all" table:number-rows-spanned="1" table:number-columns-spanned="1">
                    <text:p text:style-name="table_al">Aantal ingetrokken bezwaarschriften 2025</text:p>
                  </table:table-cell>
                  <table:table-cell table:style-name="cell_frame_all" table:number-rows-spanned="1" table:number-columns-spanned="1">
                    <text:p text:style-name="table_al">Reden van intrekking </text:p>
                  </table:table-cell>
                </table:table-row>
                <table:table-row table:style-name="row">
                  <table:table-cell table:style-name="cell_frame_all" table:number-rows-spanned="1" table:number-columns-spanned="1">
                    <text:p text:style-name="table_al">
                      <text:span text:style-name="nadrukvet">Hernieuwing pachtovereenkomst</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x het bezwaar is na een informele toelichting ingetrokken </text:p>
                  </table:table-cell>
                </table:table-row>
                <table:table-row table:style-name="row">
                  <table:table-cell table:style-name="cell_frame_all" table:number-rows-spanned="1" table:number-columns-spanned="1">
                    <text:p text:style-name="table_al">
                      <text:span text:style-name="nadrukvet">Uitbetaling meerkosten corona 2022</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x het bezwaar is na een informele toelichting ingetrokken </text:p>
                  </table:table-cell>
                </table:table-row>
                <table:table-row table:style-name="row">
                  <table:table-cell table:style-name="cell_frame_all" table:number-rows-spanned="1" table:number-columns-spanned="1">
                    <text:p text:style-name="table_al">
                      <text:span text:style-name="nadrukvet">Subsidie </text:span>
                    </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x het bezwaar is na een informele toelichting ingetrokken </text:p>
                    <text:p text:style-name="table_al">1x op verzoek van (gemachtigde van) bezwaarmaker</text:p>
                  </table:table-cell>
                </table:table-row>
                <table:table-row table:style-name="row">
                  <table:table-cell table:style-name="cell_frame_all" table:number-rows-spanned="1" table:number-columns-spanned="1">
                    <text:p text:style-name="table_al">
                      <text:span text:style-name="nadrukvet">Omgevingsvergunning </text:span>
                    </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x na onderling overleg bezwaarmaker en tegenpartij</text:p>
                    <text:p text:style-name="table_al">1x het bezwaar is na een informele toelichting ingetrokken </text:p>
                    <text:p text:style-name="table_al">2x op verzoek van (gemachtigde van) bezwaarmaker</text:p>
                  </table:table-cell>
                </table:table-row>
                <table:table-row table:style-name="row">
                  <table:table-cell table:style-name="cell_frame_all" table:number-rows-spanned="1" table:number-columns-spanned="1">
                    <text:p text:style-name="table_al">
                      <text:span text:style-name="nadrukvet">Handhaving</text:span>
                    </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 x op verzoek van (gemachtigde van) bezwaarmaker</text:p>
                  </table:table-cell>
                </table:table-row>
                <table:table-row table:style-name="row">
                  <table:table-cell table:style-name="cell_frame_all" table:number-rows-spanned="1" table:number-columns-spanned="1">
                    <text:p text:style-name="table_al">
                      <text:span text:style-name="nadrukvet">Verkeersbesluit</text:span>
                    </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x op verzoek van (gemachtigde van) bezwaarmaker</text:p>
                  </table:table-cell>
                </table:table-row>
                <table:table-row table:style-name="row">
                  <table:table-cell table:style-name="cell_frame_all" table:number-rows-spanned="1" table:number-columns-spanned="1">
                    <text:p text:style-name="table_al">Totaal </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5 x het bezwaar is na een informele toelichting ingetrokken </text:p>
                    <text:p text:style-name="table_al">8 x op verzoek van (gemachtigde van) bezwaarmaker</text:p>
                    <text:p text:style-name="table_al">1x Na onderling overleg bezwaarmaker en tegenpartij</text:p>
                  </table:table-cell>
                </table:table-row>
              </table:table>
              <text:p text:style-name="table_bottom"/>
            </text:section>
            <text:p text:style-name="al">
            <text:span text:style-name="nadrukcur">Tabel 5: overzicht van ingetrokken bezwaarschriften en redenen van intrekking Algemene Kamer</text:span>
          </text:p>
            <text:p text:style-name="al"/>
            <text:p text:style-name="al">De meeste bezwaarschriften hebben betrekking op een omgevingsvergunning. Ten opzichte van de overige onderwerpen waartegen bezwaar is ingediend worden met betrekking tot een omgevingsvergunning ook de meeste besluiten genomen. Een omgevingsvergunning, en veelal ook een handhavingsbesluit of opgelegde last onder dwangsom, geeft een besluit direct in de nabije fysieke leefomgeving van inwoners. Bij zowel een omgevingsvergunning, een handhavingsbesluit als een opgelegde dwangsom zijn veelal derde-belanghebbenden betrokken die geraakt worden door het besluit. De vele besluiten, de impact van een besluit en de verschillende belangen die zijn betrokken bij een omgevingsvergunning, een handhavingsbesluit en een opgelegde dwangsom verklaren het verschil in het aantal bezwaren ten opzichte van de overige besluiten waartegen bezwaren zijn ontvangen. </text:p>
            <text:p text:style-name="al"/>
          </text:section>
          <text:section text:name="artikel_id1-3-2-2-13" text:style-name="artikel">
            <text:p text:style-name="artikel_kop_titel"><text:span text:style-name="artikel_kop_label"/> <text:span text:style-name="artikel_kop_nr">3.3</text:span> Uitkomsten bezwaarprocedures</text:p>
            <text:p text:style-name="al">Hieronder vindt u een overzicht van de in 2025 uitgebrachte adviezen van de commissie en wat het bestuursorgaan daaropvolgend heeft besloten.</text:p>
            <text:section text:name="table_id1-3-2-2-13-3" text:style-name="table">
              <text:p text:style-name="table_top"/>
              <table:table table:style-name="tgroup">
                <table:table-column table:style-name="id1-3-2-2-13-3-1-1"/>
                <table:table-column table:style-name="id1-3-2-2-13-3-1-2"/>
                <table:table-column table:style-name="id1-3-2-2-13-3-1-3"/>
                <table:table-column table:style-name="id1-3-2-2-13-3-1-4"/>
                <table:table-column table:style-name="id1-3-2-2-13-3-1-5"/>
                <table:table-row table:style-name="row">
                  <table:table-cell table:style-name="cell_frame_all" table:number-rows-spanned="1" table:number-columns-spanned="1">
                    <text:p text:style-name="table_al">Uitkomst commissie</text:p>
                  </table:table-cell>
                  <table:table-cell table:style-name="cell_frame_all" table:number-rows-spanned="1" table:number-columns-spanned="1">
                    <text:p text:style-name="table_al">Besluit conform</text:p>
                  </table:table-cell>
                  <table:table-cell table:style-name="cell_frame_all" table:number-rows-spanned="1" table:number-columns-spanned="1">
                    <text:p text:style-name="table_al">Besluit contrair</text:p>
                  </table:table-cell>
                  <table:table-cell table:style-name="cell_frame_all" table:number-rows-spanned="1" table:number-columns-spanned="1">
                    <text:p text:style-name="table_al">Nog geen beslissing op bezwaar genomen </text:p>
                  </table:table-cell>
                  <table:table-cell table:style-name="cell_frame_all" table:number-rows-spanned="1" table:number-columns-spanned="1">
                    <text:p text:style-name="table_al">Totaal </text:p>
                  </table:table-cell>
                </table:table-row>
                <table:table-row table:style-name="row">
                  <table:table-cell table:style-name="cell_frame_all" table:number-rows-spanned="1" table:number-columns-spanned="1">
                    <text:p text:style-name="table_al">Gegrond</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Ongegrond</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9</text:p>
                  </table:table-cell>
                </table:table-row>
                <table:table-row table:style-name="row">
                  <table:table-cell table:style-name="cell_frame_all" table:number-rows-spanned="1" table:number-columns-spanned="1">
                    <text:p text:style-name="table_al">Kennelijk niet-ontvankelijk </text:p>
                  </table:table-cell>
                  <table:table-cell table:style-name="cell_frame_all" table:number-rows-spanned="1" table:number-columns-spanned="1">
                    <text:p text:style-name="table_al">9</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9</text:p>
                  </table:table-cell>
                </table:table-row>
                <table:table-row table:style-name="row">
                  <table:table-cell table:style-name="cell_frame_all" table:number-rows-spanned="1" table:number-columns-spanned="1">
                    <text:p text:style-name="table_al">Deels gegrond en deels ongegrond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Kennelijk ongegrond</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Formeel gegrond, materieel ongegrond</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Niet ontvankelijk en ongegrond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Niet ontvankelijk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Totaal</text:p>
                  </table:table-cell>
                  <table:table-cell table:style-name="cell_frame_all" table:number-rows-spanned="1" table:number-columns-spanned="1">
                    <text:p text:style-name="table_al">3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7</text:p>
                  </table:table-cell>
                </table:table-row>
              </table:table>
              <text:p text:style-name="table_bottom"/>
            </text:section>
            <text:p text:style-name="al">
            <text:span text:style-name="nadrukcur">Tabel 6: uitkomsten adviezen en besluiten bestuursorgaan Algemene Kamer</text:span>
          </text:p>
            <text:p text:style-name="al"/>
            <text:p text:style-name="al">In het jaar 2025 zijn de meeste bezwaren ongegrond (19 keer) verklaard. Het verantwoordelijke bestuursorgaan heeft in het merendeel (33 keer) van de behandelde bezwaarschriften het advies van de commissie overgenomen. Twee keer is van het advies afgeweken (contrair besluit). In twee zaken is er nog geen beslissing op bezwaar genomen, dit wordt in 2026 gedaan. </text:p>
            <text:p text:style-name="al"/>
          </text:section>
          <text:section text:name="artikel_id1-3-2-2-14" text:style-name="artikel">
            <text:p text:style-name="artikel_kop_titel"><text:span text:style-name="artikel_kop_label"/> <text:span text:style-name="artikel_kop_nr">3.4</text:span> Beslistermijn afgehandelde bezwaren</text:p>
            <text:p text:style-name="al">De Algemene wet bestuursrecht bepaalt de beslistermijnen. Als er een commissie is ingesteld is de termijn voor afhandelen van bezwaren wettelijk bepaald op 12 weken en kan deze termijn eenmalig met 6 weken worden verdaagd. De termijn gaat in op de dag na die waarop de termijn voor het indienen van het bezwaarschrift is verstreken. Met toestemming van bezwaarmaker(s) en eventuele derde-belanghebbenden kan de beslistermijn opnieuw worden verlengd. </text:p>
            <text:p text:style-name="al"/>
            <text:p text:style-name="al">In onderstaande cirkeldiagram is weergegeven hoeveel bezwaarschriften nog openstaan, hoeveel bezwaarschriften binnen de termijn zijn afgehandeld en hoeveel bezwaarschriften buiten de termijn zijn afgehandeld.</text:p>
            <text:p text:style-name="al">
            <draw:frame><draw:text-box><text:section text:name="plaatje_id1-3-2-2-14-5-1" text:style-name="plaatje">
              <text:p text:style-name="illustratie_id1-3-2-2-14-5-1-1"><draw:frame draw:style-name="illustratie_id1-3-2-2-14-5-1-1" text:anchor-type="paragraph" svg:width="152.6mm" svg:height="89.1mm"><draw:image xlink:href="Pictures/Afbeelding1627880729iaec02fba-3f7d-41f4-b7a8-6980acd0e92e.png" xlink:type="simple"/></draw:frame></text:p>
            </text:section></draw:text-box></draw:frame>
          </text:p>
            <text:p text:style-name="al">
            <text:span text:style-name="nadrukcur">Diagram 1: beslistermijn behandelde bezwaren Algemene Kamer </text:span>
          </text:p>
            <text:p text:style-name="al"/>
            <text:p text:style-name="al">
            <text:span text:style-name="nadrukvet">Duiding in cirkeldiagram genoemde omschrijvingen</text:span>
          </text:p>
            <text:p text:style-name="al">Met de omschrijving ‘binnen de termijn’ en ‘buiten de termijn’ worden de door de commissie behandelde bezwaarschriften bedoeld die binnen en buiten de termijn volledig zijn afgehandeld, waarvan een advies van de commissie is en een beslissing op bezwaar genomen door het betreffende bestuursorgaan. Met de omschrijving ‘openstaand’ worden de bezwaarschriften bedoeld waarvan wel een advies is van de commissie, maar nog geen beslissing op bezwaar is genomen. </text:p>
            <text:p text:style-name="al"/>
            <text:p text:style-name="al">
            <text:span text:style-name="nadrukvet">Analyse van de cijfers</text:span>
          </text:p>
            <text:p text:style-name="al">Van de 37 door de commissie behandelde bezwaarschriften zijn er 17 bezwaarschriften binnen de termijn afgehandeld (46%) en 17 buiten de termijn (46%). Daarnaast zijn twee bezwaarschriften openstaand (5%) en één bezwaarschrift (3%) is nog in behandeling. Voor de Algemene Kamer dat het van belang is om te weten wat de oorzaak is van de overschrijding van de beslistermijn. </text:p>
            <text:p text:style-name="al"/>
            <text:p text:style-name="al">Vanaf 2025 is beoogd om bij elke stap in het proces de doorlooptijden neer te zetten. Vanwege omstandigheden is het in 2025 echter niet mogelijk gebleken om op basis hiervan te constateren welke stap in het proces de meeste tijd in beslag neemt. Het voornemen is om dit in 2026 beter te registreren, zodat in het jaarverslag over 2026 inzicht kan worden gegeven in de doorlooptijden per processtap. Op basis daarvan kan vervolgens worden onderzocht welke verbetermaatregelen kunnen worden getroffen.</text:p>
            <text:p text:style-name="al"/>
          </text:section>
          <text:section text:name="artikel_id1-3-2-2-15" text:style-name="artikel">
            <text:p text:style-name="artikel_kop_titel"><text:span text:style-name="artikel_kop_label"/> <text:span text:style-name="artikel_kop_nr">3.5</text:span> Aantal beroepszaken</text:p>
            <text:p text:style-name="al">Hieronder vindt u een cirkeldiagram waarin is weergegeven hoe vaak er beroep is ingesteld.<draw:frame><draw:text-box><text:section text:name="plaatje_id1-3-2-2-15-2-1" text:style-name="plaatje"><text:p text:style-name="illustratie_id1-3-2-2-15-2-1-1"><draw:frame draw:style-name="illustratie_id1-3-2-2-15-2-1-1" text:anchor-type="paragraph" svg:width="135.5mm" svg:height="79.3mm"><draw:image xlink:href="Pictures/Afbeelding1681347803i60af1ffb-81da-47b3-914c-f28d35cc1542.png" xlink:type="simple"/></draw:frame></text:p></text:section></draw:text-box></draw:frame></text:p>
            <text:p text:style-name="al">
            <text:span text:style-name="nadrukcur">Diagram 2: opgestarte beroepszaken Algemene Kamer </text:span>
          </text:p>
            <text:p text:style-name="al"/>
            <text:p text:style-name="al">In 2025 is er 5 keer (13%) beroep ingesteld en één keer is er beroep ingesteld en later weer ingetrokken (3%). Tegen 24 beslissingen op bezwaar (65%) is geen beroep ingesteld. Tegen 7 beslissingen op bezwaar (19%) is nog beroep mogelijk, de beroepstermijn is nog niet verlopen. </text:p>
            <text:section text:name="table_id1-3-2-2-15-6" text:style-name="table">
              <text:p text:style-name="table_top"/>
              <table:table table:style-name="tgroup">
                <table:table-column table:style-name="id1-3-2-2-15-6-1-1"/>
                <table:table-column table:style-name="id1-3-2-2-15-6-1-2"/>
                <table:table-row table:style-name="row">
                  <table:table-cell table:style-name="cell_frame_all" table:number-rows-spanned="1" table:number-columns-spanned="2">
                    <text:p text:style-name="table_al">Uitkomsten beroep Algemene Kamer 2025</text:p>
                  </table:table-cell>
                </table:table-row>
                <table:table-row table:style-name="row">
                  <table:table-cell table:style-name="cell_frame_all" table:number-rows-spanned="1" table:number-columns-spanned="1">
                    <text:p text:style-name="table_al">Openstaand</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Gegrond</text:p>
                  </table:table-cell>
                  <table:table-cell table:style-name="cell_frame_all" table:number-rows-spanned="1" table:number-columns-spanned="1">
                    <text:p text:style-name="table_al">1</text:p>
                  </table:table-cell>
                </table:table-row>
              </table:table>
              <text:p text:style-name="table_bottom"/>
            </text:section>
            <text:p text:style-name="al">
            <text:span text:style-name="nadrukcur">Tabel 7: uitkomsten beroep Algemene Kamer </text:span>
          </text:p>
            <text:p text:style-name="al"/>
            <text:p text:style-name="al">Van de ingestelde beroepschriften loopt in 4 gevallen de beroepsprocedure nog en is er dan ook nog geen uitspraak gedaan. Eenmaal is het beroep gegrond verklaard. Het college is niet eens met de uitkomst en is in hoger beroep gegaan. </text:p>
            <text:p text:style-name="al"/>
          </text:section>
          <text:section text:name="artikel_id1-3-2-2-16" text:style-name="artikel">
            <text:p text:style-name="artikel_kop_titel"><text:span text:style-name="artikel_kop_label"/> <text:span text:style-name="artikel_kop_nr">4.</text:span> Bezwaarschriften Sociale Kamer</text:p>
            <text:p text:style-name="al">In dit hoofdstuk wordt een overzicht gegeven van de bezwaarschriften die voor behandeling van de commissie (Sociale Kamer) in aanmerking kwamen. Er wordt aandacht besteed aan de aantallen, de onderwerpen van de behandelde/ingetrokken bezwaarschriften en aan de uitkomsten van de bezwaarprocedures. Verder wordt er inzicht gegeven in de kosten, de beslistermijnen en het aantal beroepsprocedures. </text:p>
            <text:p text:style-name="al"/>
          </text:section>
          <text:section text:name="artikel_id1-3-2-2-17" text:style-name="artikel">
            <text:p text:style-name="artikel_kop_titel"><text:span text:style-name="artikel_kop_label"/> <text:span text:style-name="artikel_kop_nr">4.1</text:span> Ontvangen bezwaarschriften</text:p>
            <text:p text:style-name="al">Voor het jaarverslag wordt gerekend met de bezwaarschriften die in 2025 door de commissie zijn behandeld of door de indiener van het bezwaarschrift zijn ingetrokken. Dit houdt in dat een bezwaarschrift waarover de commissie bijvoorbeeld in het jaar (2025) advies heeft uitgebracht, maar waarover het bestuursorgaan in het daaropvolgende jaar (2026) heeft besloten, tot het jaar waarin het advies van de commissie is uitgebracht (2025), wordt gerekend. </text:p>
            <text:p text:style-name="al"/>
            <text:p text:style-name="al">Hieronder vindt u een overzicht van het aantal in 2025 openstaande, ontvangen, behandelde en/of ingetrokken en naar het jaar 2026 overgehevelde bezwaarschriften.</text:p>
            <text:p text:style-name="al"/>
            <text:section text:name="table_id1-3-2-2-17-6" text:style-name="table">
              <text:p text:style-name="table_top"/>
              <table:table table:style-name="tgroup">
                <table:table-column table:style-name="id1-3-2-2-17-6-1-1"/>
                <table:table-column table:style-name="id1-3-2-2-17-6-1-2"/>
                <table:table-row table:style-name="row">
                  <table:table-cell table:style-name="cell_frame_all" table:number-rows-spanned="1" table:number-columns-spanned="1">
                    <text:p text:style-name="table_al">Omschrijving </text:p>
                  </table:table-cell>
                  <table:table-cell table:style-name="cell_frame_all" table:number-rows-spanned="1" table:number-columns-spanned="1">
                    <text:p text:style-name="table_al">Aantal</text:p>
                  </table:table-cell>
                </table:table-row>
                <table:table-row table:style-name="row">
                  <table:table-cell table:style-name="cell_frame_all" table:number-rows-spanned="1" table:number-columns-spanned="1">
                    <text:p text:style-name="table_al">
                      <text:span text:style-name="nadrukvet">Openstaand uit 2024</text:span>
                    </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
                      <text:span text:style-name="nadrukvet">Ontvangen bezwaarschriften in 2025</text:span>
                    </text:p>
                  </table:table-cell>
                  <table:table-cell table:style-name="cell_frame_all" table:number-rows-spanned="1" table:number-columns-spanned="1">
                    <text:p text:style-name="table_al">28</text:p>
                  </table:table-cell>
                </table:table-row>
                <table:table-row table:style-name="row">
                  <table:table-cell table:style-name="cell_frame_all" table:number-rows-spanned="1" table:number-columns-spanned="1">
                    <text:p text:style-name="table_al">
                      <text:span text:style-name="nadrukvet">Ingetrokken bezwaarschriften in 2025</text:span>
                    </text:p>
                  </table:table-cell>
                  <table:table-cell table:style-name="cell_frame_all" table:number-rows-spanned="1" table:number-columns-spanned="1">
                    <text:p text:style-name="table_al">18</text:p>
                  </table:table-cell>
                </table:table-row>
                <table:table-row table:style-name="row">
                  <table:table-cell table:style-name="cell_frame_all" table:number-rows-spanned="1" table:number-columns-spanned="1">
                    <text:p text:style-name="table_al">
                      <text:span text:style-name="nadrukvet">Overgehevelde bezwaarschriften naar 2026</text:span>
                    </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
                      <text:span text:style-name="nadrukvet">Behandelde bezwaarschriften in 2025</text:span>
                    </text:p>
                  </table:table-cell>
                  <table:table-cell table:style-name="cell_frame_all" table:number-rows-spanned="1" table:number-columns-spanned="1">
                    <text:p text:style-name="table_al">10</text:p>
                  </table:table-cell>
                </table:table-row>
              </table:table>
              <text:p text:style-name="table_bottom"/>
            </text:section>
            <text:p text:style-name="al">
            <text:span text:style-name="nadrukcur">Tabel 8: overzicht van de behandeling en voortgang van bezwaarschriften Sociale Kamer</text:span>
          </text:p>
            <text:p text:style-name="al"/>
            <text:p text:style-name="al">
            <text:span text:style-name="nadrukvet">Duiding in tabel genoemde omschrijvingen</text:span>
          </text:p>
            <text:p text:style-name="al">Met de omschrijving ‘openstaand uit 2024’ worden de bezwaarschriften bedoeld die in het voorgaande jaar (2024) zijn ingediend, maar niet meer in dat jaar behandeld konden worden. Deze bezwaarschriften zijn overgegaan naar het volgende jaar (2025).</text:p>
            <text:p text:style-name="al"/>
            <text:p text:style-name="al">
            <text:span text:style-name="nadrukvet">Analyse van de cijfers</text:span>
          </text:p>
            <text:p text:style-name="al">In 2025 zijn er in totaal 28 bezwaarschriften ingediend. Dat is een daling ten opzichte van 2024. In 2024 zijn er namelijk in totaal 38 bezwaarschriften ingediend.</text:p>
            <text:p text:style-name="al"/>
            <text:p text:style-name="al">Een groot deel van de ingediende bezwaarschriften is ingetrokken, namelijk 18. Het betreft hierbij bezwaarschriften die zijn ingetrokken vóórdat een hoorzitting heeft plaatsgevonden.</text:p>
            <text:p text:style-name="al"/>
            <text:p text:style-name="al">Uit een nadere analyse blijkt dat het merendeel van de bezwaren is ingetrokken naar aanleiding van een informele toelichting door de gemeente. In deze gevallen heeft een nadere uitleg van het besluit geleid tot voldoende duidelijkheid bij de bezwaarmaker, waardoor verdere behandeling niet meer noodzakelijk werd geacht.</text:p>
            <text:p text:style-name="al"/>
            <text:p text:style-name="al">Daarnaast zijn meerdere bezwaren ingetrokken nadat het bestuursorgaan het besluit heeft herzien of een nieuw besluit heeft genomen, waarmee (gedeeltelijk) tegemoet is gekomen aan de bezwaren van de indiener.</text:p>
            <text:p text:style-name="al"/>
            <text:p text:style-name="al">Verder zijn er enkele bezwaren om andere redenen ingetrokken, zoals doorverwijzing naar het juiste orgaan of doordat het besluit door de gemeente zelf is ingetrokken. In een beperkt aantal gevallen is de reden van intrekking niet (meer) te achterhalen.</text:p>
            <text:p text:style-name="al"/>
            <text:p text:style-name="al">Deze cijfers laten zien dat een informele aanpak in veel gevallen effectief is bij het oplossen van bezwaren in een vroeg stadium. Tegelijkertijd blijft het van belang om de redenen van intrekking goed te registreren, zodat inzicht ontstaat in mogelijke verbeterpunten binnen het proces.</text:p>
            <text:p text:style-name="al"/>
            <text:p text:style-name="al">In het verslagjaar (2025) zijn 10 bezwaarschriften behandeld in de commissie en zijn 8 bezwaarschriften overgeheveld naar 2026. Daarnaast is één bezwaarschrift met ontvangstjaar 2022 meegenomen in de cijfers van 2024, vanwege een uitspraak in beroep in dat jaar. </text:p>
            <text:p text:style-name="al"/>
          </text:section>
          <text:section text:name="artikel_id1-3-2-2-18" text:style-name="artikel">
            <text:p text:style-name="artikel_kop_titel"><text:span text:style-name="artikel_kop_label"/> <text:span text:style-name="artikel_kop_nr">4.2</text:span> Onderwerpen bezwaarschriften</text:p>
            <text:p text:style-name="al">De besluiten waartegen bezwaar wordt gemaakt, hebben verschillende onderwerpen. Hieronder treft u een overzicht aan van de onderwerpen van de bezwaarschriften die door de commissie zijn behandeld of zijn ingetrokken. </text:p>
            <text:section text:name="table_id1-3-2-2-18-3" text:style-name="table">
              <text:p text:style-name="table_top"/>
              <table:table table:style-name="tgroup">
                <table:table-column table:style-name="id1-3-2-2-18-3-1-1"/>
                <table:table-column table:style-name="id1-3-2-2-18-3-1-2"/>
                <table:table-column table:style-name="id1-3-2-2-18-3-1-3"/>
                <table:table-row table:style-name="row">
                  <table:table-cell table:style-name="cell_frame_all" table:number-rows-spanned="1" table:number-columns-spanned="1">
                    <text:p text:style-name="table_al">Onderwerp Sociale Kamer 2025</text:p>
                  </table:table-cell>
                  <table:table-cell table:style-name="cell_frame_all" table:number-rows-spanned="1" table:number-columns-spanned="1">
                    <text:p text:style-name="table_al">Aantal bezwaarschriften 2025</text:p>
                  </table:table-cell>
                  <table:table-cell table:style-name="cell_frame_all" table:number-rows-spanned="1" table:number-columns-spanned="1">
                    <text:p text:style-name="table_al">Aantal adviezen 2025</text:p>
                  </table:table-cell>
                </table:table-row>
                <table:table-row table:style-name="row">
                  <table:table-cell table:style-name="cell_frame_all" table:number-rows-spanned="1" table:number-columns-spanned="1">
                    <text:p text:style-name="table_al">
                      <text:span text:style-name="nadrukvet">Algemene bijstand </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Bijzondere bijstand</text:span>
                    </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
                      <text:span text:style-name="nadrukvet">Beëindiging recht op bijstand</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Eenmalige energietoeslag</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Intrekking bijstand</text:span>
                    </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Maatwerkvoorziening (WMO)</text:span>
                    </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
                      <text:span text:style-name="nadrukvet">Maatwerkvoorziening in de vorm van PGB (WMO)</text:span>
                    </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
                      <text:span text:style-name="nadrukvet">Maatwerkvoorziening in de vorm van PGB (Jeugdwet)</text:span>
                    </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Opgelegde maatregel</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
                      <text:span text:style-name="nadrukvet">Terugvordering bijstand</text:span>
                    </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
                      <text:span text:style-name="nadrukvet">Besluit bijstandsverlening zelfstandigen</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Inkomensvoorziening Oudere en gedeeltelijk Arbeidsongeschikte Zelfstandigen </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Totaal</text:p>
                  </table:table-cell>
                  <table:table-cell table:style-name="cell_frame_all" table:number-rows-spanned="1" table:number-columns-spanned="1">
                    <text:p text:style-name="table_al">28</text:p>
                  </table:table-cell>
                  <table:table-cell table:style-name="cell_frame_all" table:number-rows-spanned="1" table:number-columns-spanned="1">
                    <text:p text:style-name="table_al">10</text:p>
                  </table:table-cell>
                </table:table-row>
              </table:table>
              <text:p text:style-name="table_bottom"/>
            </text:section>
            <text:p text:style-name="al">
            <text:span text:style-name="nadrukcur">Tabel 9: overzicht van de onderwerpen van de bezwaarschriften binnen de Sociale Kamer, inclusief het aantal bezwaarschriften en uitgebrachte adviezen</text:span>
          </text:p>
            <text:p text:style-name="al"/>
            <text:p text:style-name="al">Hieronder treft u een overzicht van de onderwerpen van de bezwaarschriften die in 2025 zijn ingetrokken. </text:p>
            <text:section text:name="table_id1-3-2-2-18-7" text:style-name="table">
              <text:p text:style-name="table_top"/>
              <table:table table:style-name="tgroup">
                <table:table-column table:style-name="id1-3-2-2-18-7-1-1"/>
                <table:table-column table:style-name="id1-3-2-2-18-7-1-2"/>
                <table:table-column table:style-name="id1-3-2-2-18-7-1-3"/>
                <table:table-row table:style-name="row">
                  <table:table-cell table:style-name="cell_frame_all" table:number-rows-spanned="1" table:number-columns-spanned="1">
                    <text:p text:style-name="table_al">Onderwerp Sociale Kamer 2025</text:p>
                  </table:table-cell>
                  <table:table-cell table:style-name="cell_frame_all" table:number-rows-spanned="1" table:number-columns-spanned="1">
                    <text:p text:style-name="table_al">Aantal ingetrokken bezwaarschriften 2025</text:p>
                  </table:table-cell>
                  <table:table-cell table:style-name="cell_frame_all" table:number-rows-spanned="1" table:number-columns-spanned="1">
                    <text:p text:style-name="table_al">Reden van intrekking </text:p>
                  </table:table-cell>
                </table:table-row>
                <table:table-row table:style-name="row">
                  <table:table-cell table:style-name="cell_frame_all" table:number-rows-spanned="1" table:number-columns-spanned="1">
                    <text:p text:style-name="table_al">
                      <text:span text:style-name="nadrukvet">Algemene bijstand</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x na informele toelichting</text:p>
                  </table:table-cell>
                </table:table-row>
                <table:table-row table:style-name="row">
                  <table:table-cell table:style-name="cell_frame_all" table:number-rows-spanned="1" table:number-columns-spanned="1">
                    <text:p text:style-name="table_al">
                      <text:span text:style-name="nadrukvet">Bijzondere bijstand</text:span>
                    </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x na informele toelichting</text:p>
                  </table:table-cell>
                </table:table-row>
                <table:table-row table:style-name="row">
                  <table:table-cell table:style-name="cell_frame_all" table:number-rows-spanned="1" table:number-columns-spanned="1">
                    <text:p text:style-name="table_al">
                      <text:span text:style-name="nadrukvet">Beëindiging recht op bijstand</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x herzien/nieuw besluit</text:p>
                  </table:table-cell>
                </table:table-row>
                <table:table-row table:style-name="row">
                  <table:table-cell table:style-name="cell_frame_all" table:number-rows-spanned="1" table:number-columns-spanned="1">
                    <text:p text:style-name="table_al">
                      <text:span text:style-name="nadrukvet">Eenmalige energietoeslag</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x na informele toelichting</text:p>
                  </table:table-cell>
                </table:table-row>
                <table:table-row table:style-name="row">
                  <table:table-cell table:style-name="cell_frame_all" table:number-rows-spanned="1" table:number-columns-spanned="1">
                    <text:p text:style-name="table_al">
                      <text:span text:style-name="nadrukvet">Intrekking bijstand</text:span>
                    </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x na informele toelichting</text:p>
                    <text:p text:style-name="table_al">1x door de gemeente ingetrokken</text:p>
                  </table:table-cell>
                </table:table-row>
                <table:table-row table:style-name="row">
                  <table:table-cell table:style-name="cell_frame_all" table:number-rows-spanned="1" table:number-columns-spanned="1">
                    <text:p text:style-name="table_al">
                      <text:span text:style-name="nadrukvet">Maatwerkvoorziening (WMO)</text:span>
                    </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3x na informele toelichting</text:p>
                    <text:p text:style-name="table_al">1x herzien/nieuw besluit</text:p>
                    <text:p text:style-name="table_al">1x onbekend</text:p>
                  </table:table-cell>
                </table:table-row>
                <table:table-row table:style-name="row">
                  <table:table-cell table:style-name="cell_frame_all" table:number-rows-spanned="1" table:number-columns-spanned="1">
                    <text:p text:style-name="table_al">
                      <text:span text:style-name="nadrukvet">Maatwerkvoorziening in de vorm van PGB (WMO)</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x na informele toelichting</text:p>
                  </table:table-cell>
                </table:table-row>
                <table:table-row table:style-name="row">
                  <table:table-cell table:style-name="cell_frame_all" table:number-rows-spanned="1" table:number-columns-spanned="1">
                    <text:p text:style-name="table_al">
                      <text:span text:style-name="nadrukvet">Maatwerkvoorziening in de vorm van PGB (Jeugdwet)</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x herzien/nieuw besluit</text:p>
                  </table:table-cell>
                </table:table-row>
                <table:table-row table:style-name="row">
                  <table:table-cell table:style-name="cell_frame_all" table:number-rows-spanned="1" table:number-columns-spanned="1">
                    <text:p text:style-name="table_al">
                      <text:span text:style-name="nadrukvet">Terugvordering bijstand</text:span>
                    </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x na informele toelichting</text:p>
                    <text:p text:style-name="table_al">1x doorverwijzing naar juiste orgaan</text:p>
                  </table:table-cell>
                </table:table-row>
                <table:table-row table:style-name="row">
                  <table:table-cell table:style-name="cell_frame_all" table:number-rows-spanned="1" table:number-columns-spanned="1">
                    <text:p text:style-name="table_al">
                      <text:span text:style-name="nadrukvet">Besluit bijstandsverlening zelfstandigen</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x herzien/nieuw besluit</text:p>
                  </table:table-cell>
                </table:table-row>
                <table:table-row table:style-name="row">
                  <table:table-cell table:style-name="cell_frame_all" table:number-rows-spanned="1" table:number-columns-spanned="1">
                    <text:p text:style-name="table_al">
                      <text:span text:style-name="nadrukvet">Inkomensvoorziening Oudere en gedeeltelijk Arbeidsongeschikte Zelfstandigen </text:span>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x onbekend</text:p>
                  </table:table-cell>
                </table:table-row>
                <table:table-row table:style-name="row">
                  <table:table-cell table:style-name="cell_frame_all" table:number-rows-spanned="1" table:number-columns-spanned="1">
                    <text:p text:style-name="table_al">Totaal</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10x na informele toelichting</text:p>
                    <text:p text:style-name="table_al">4x herzien/nieuw besluit</text:p>
                    <text:p text:style-name="table_al">2x onbekend</text:p>
                    <text:p text:style-name="table_al">1x door de gemeente ingetrokken</text:p>
                    <text:p text:style-name="table_al">1x doorverwijzing naar juiste orgaan</text:p>
                  </table:table-cell>
                </table:table-row>
              </table:table>
              <text:p text:style-name="table_bottom"/>
            </text:section>
            <text:p text:style-name="al">
            <text:span text:style-name="nadrukcur">Tabel 10: overzicht van ingetrokken bezwaarschriften en redenen van intrekking Sociale Kamer</text:span>
          </text:p>
            <text:p text:style-name="al"/>
            <text:p text:style-name="al">Opvallend is dat in 2025 de meeste bezwaarschriften betrekking hebben op maatwerkvoorzieningen. In totaal zijn hierover 8 bezwaarschriften ingediend, waarvan 5 bezwaren zijn ingetrokken. Hiermee vormen maatwerkvoorzieningen het onderwerp met zowel het hoogste aantal bezwaarschriften als het hoogste aantal ingetrokken bezwaren binnen de sociale kamer in 2025.</text:p>
            <text:p text:style-name="al"/>
            <text:p text:style-name="al">Daarnaast valt op dat het aantal bezwaarschriften met betrekking tot de eenmalige energietoeslag sterk is afgenomen ten opzichte van voorgaande jaren. In 2024 ging het om 3 bezwaarschriften en in 2025 nog om 1 bezwaarschrift. Een mogelijke verklaring hiervoor is dat de eenmalige energietoeslag slechts tot 1 juni 2024 kon worden aangevraagd, waardoor na 2024 minder nieuwe bezwaren over dit onderwerp zijn ontstaan.</text:p>
            <text:p text:style-name="al"/>
          </text:section>
          <text:section text:name="artikel_id1-3-2-2-19" text:style-name="artikel">
            <text:p text:style-name="artikel_kop_titel"><text:span text:style-name="artikel_kop_label"/> <text:span text:style-name="artikel_kop_nr">4.3</text:span> Uitkomsten bezwaarschriften</text:p>
            <text:p text:style-name="al">Hieronder vindt u een overzicht van de in het jaar 2025 uitgebrachte adviezen van de commissie en wat het bestuursorgaan daaropvolgend heeft besloten. Deze lijst met uitkomsten is korter dan de lijst met uitkomsten van de algemene kamer zoals te lezen in paragraaf 3.3. Dit komt omdat niet alle in die lijst opgenomen uitkomsten in 2025 bij de sociale kamer zijn voorgekomen.</text:p>
            <text:section text:name="table_id1-3-2-2-19-3" text:style-name="table">
              <text:p text:style-name="table_top"/>
              <table:table table:style-name="tgroup">
                <table:table-column table:style-name="id1-3-2-2-19-3-1-1"/>
                <table:table-column table:style-name="id1-3-2-2-19-3-1-2"/>
                <table:table-column table:style-name="id1-3-2-2-19-3-1-3"/>
                <table:table-column table:style-name="id1-3-2-2-19-3-1-4"/>
                <table:table-row table:style-name="row">
                  <table:table-cell table:style-name="cell_frame_all" table:number-rows-spanned="1" table:number-columns-spanned="1">
                    <text:p text:style-name="table_al">Uitkomst commissie</text:p>
                  </table:table-cell>
                  <table:table-cell table:style-name="cell_frame_all" table:number-rows-spanned="1" table:number-columns-spanned="1">
                    <text:p text:style-name="table_al">Besluit conform</text:p>
                  </table:table-cell>
                  <table:table-cell table:style-name="cell_frame_all" table:number-rows-spanned="1" table:number-columns-spanned="1">
                    <text:p text:style-name="table_al">Besluit contrair</text:p>
                  </table:table-cell>
                  <table:table-cell table:style-name="cell_frame_all" table:number-rows-spanned="1" table:number-columns-spanned="1">
                    <text:p text:style-name="table_al">Totaal</text:p>
                  </table:table-cell>
                </table:table-row>
                <table:table-row table:style-name="row">
                  <table:table-cell table:style-name="cell_frame_all" table:number-rows-spanned="1" table:number-columns-spanned="1">
                    <text:p text:style-name="table_al">Gegrond</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7</text:p>
                  </table:table-cell>
                </table:table-row>
                <table:table-row table:style-name="row">
                  <table:table-cell table:style-name="cell_frame_all" table:number-rows-spanned="1" table:number-columns-spanned="1">
                    <text:p text:style-name="table_al">Ongegrond</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Niet-ontvankelijk</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Totaal</text:p>
                  </table:table-cell>
                  <table:table-cell table:style-name="cell_frame_all" table:number-rows-spanned="1" table:number-columns-spanned="1">
                    <text:p text:style-name="table_al">
                      <text:span text:style-name="nadrukvet">9</text:span>
                    </text:p>
                  </table:table-cell>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
                      <text:span text:style-name="nadrukvet">10</text:span>
                    </text:p>
                  </table:table-cell>
                </table:table-row>
              </table:table>
              <text:p text:style-name="table_bottom"/>
            </text:section>
            <text:p text:style-name="al"/>
            <text:p text:style-name="al"/>
            <text:p text:style-name="al"/>
            <text:p text:style-name="al"/>
            <text:p text:style-name="al">
            <text:span text:style-name="nadrukcur">Tabel 11: uitkomsten adviezen en besluiten bestuursorgaan Sociale Kamer</text:span>
          </text:p>
            <text:p text:style-name="al"/>
            <text:p text:style-name="al">In 2025 heeft het bestuursorgaan in het merendeel van de behandelde bezwaarschriften het advies van de commissie overgenomen. In 9 van de 10 gevallen is volgens het advies van de commissie besloten. In één geval is van het advies afgeweken (contrair besluit).</text:p>
            <text:p text:style-name="al"/>
            <text:p text:style-name="al">In 2025 zijn 7 bezwaarschriften gegrond verklaard. Daarnaast zijn 2 bezwaarschriften ongegrond verklaard en is 1 bezwaarschrift niet-ontvankelijk verklaard.</text:p>
            <text:p text:style-name="al"/>
          </text:section>
          <text:section text:name="artikel_id1-3-2-2-20" text:style-name="artikel">
            <text:p text:style-name="artikel_kop_titel"><text:span text:style-name="artikel_kop_label"/> <text:span text:style-name="artikel_kop_nr">4.4</text:span> Beslistermijn afgehandelde bezwaarschriften</text:p>
            <text:p text:style-name="al">De Algemene wet bestuursrecht bepaalt de beslistermijnen. Als er een commissie is ingesteld is de termijn voor afhandelen van bezwaren wettelijk bepaald op 12 weken en kan deze termijn eenmalig met 6 weken worden verlengd. De termijn gaat in op de dag na die waarop de termijn voor het indienen van het bezwaarschrift is verstreken. Met toestemming van bezwaarmaker(s) en eventuele derde-belanghebbenden kan de beslistermijn langer worden verlengd. </text:p>
            <text:p text:style-name="al"/>
            <text:p text:style-name="al">In onderstaande cirkeldiagram is weergegeven hoeveel bezwaarschriften nog openstaan, hoeveel bezwaarschriften binnen de termijn zijn afgehandeld en hoeveel bezwaarschriften buiten de termijn zijn afgehandeld.</text:p>
            <text:p text:style-name="al">
            <draw:frame><draw:text-box><text:section text:name="plaatje_id1-3-2-2-20-5-1" text:style-name="plaatje">
              <text:p text:style-name="illustratie_id1-3-2-2-20-5-1-1"><draw:frame draw:style-name="illustratie_id1-3-2-2-20-5-1-1" text:anchor-type="paragraph" svg:width="152.6mm" svg:height="89.1mm"><draw:image xlink:href="Pictures/Afbeelding1174147454i1ffca67d-b0d3-4437-9221-b8084488eb7b.png" xlink:type="simple"/></draw:frame></text:p>
            </text:section></draw:text-box></draw:frame>
          </text:p>
            <text:p text:style-name="al">
            <text:span text:style-name="nadrukcur">Diagram 3: beslistermijn behandelde bezwaren Sociale Kamer </text:span>
          </text:p>
            <text:p text:style-name="al"/>
            <text:p text:style-name="al">
            <text:span text:style-name="nadrukvet">Duiding in cirkeldiagram genoemde omschrijvingen</text:span>
          </text:p>
            <text:p text:style-name="al">Met de omschrijving ‘binnen de termijn’ en ‘buiten de termijn’ worden de door de commissie behandelde bezwaarschriften bedoeld die binnen en buiten de termijn volledig zijn afgehandeld, waarover door de commissie advies is uitgebracht en een beslissing op bezwaar is genomen door het betreffende bestuursorgaan. Met de omschrijving ‘openstaand’ worden de bezwaarschriften bedoeld waarover wel een advies door de commissie is uitgebracht, maar nog geen beslissing op bezwaar door het bestuursorgaan is genomen. </text:p>
            <text:p text:style-name="al"/>
            <text:p text:style-name="al">
            <text:span text:style-name="nadrukvet">Analyse van de cijfers</text:span>
          </text:p>
            <text:p text:style-name="al">Van de 10 door de commissie behandelde bezwaarschriften zijn er 6 bezwaarschriften binnen de termijn afgehandeld (60 %) en 4 buiten de termijn (40 %). Voor de Sociale Kamer geldt, net als voor de Algemene Kamer, dat het van belang is om te weten wat de oorzaak is van de overschrijding van de beslistermijn. </text:p>
            <text:p text:style-name="al"/>
            <text:p text:style-name="al">In het proces tot de afhandeling van het bezwaarschrift is er sprake van drie stappen: de eerste stap loopt van binnenkomst van het bezwaarschrift tot de hoorzitting, de tweede stap loopt vanaf de hoorzitting tot het verzenden van het advies aan het behandelend bestuursorgaan en de derde stap loopt vanaf ontvangst van het advies door het bestuursorgaan tot het verzenden van de beslissing op bezwaar. </text:p>
            <text:p text:style-name="al"/>
            <text:p text:style-name="al">Vanaf 2025 is beoogd om te registreren wanneer het bezwaarschrift is ontvangen, wanneer de hoorzitting heeft plaatsgevonden, wanneer het advies naar het bestuursorgaan is verzonden en wanneer de beslissing op bezwaar is genomen. Vanwege omstandigheden is het in 2025 echter niet mogelijk gebleken om op basis hiervan te constateren welke stap in het proces de meeste tijd in beslag neemt.</text:p>
            <text:p text:style-name="al"/>
            <text:p text:style-name="al">Het voornemen is om deze registratie in 2026 (verder) te hanteren, zodat in het jaarverslag over 2026 inzicht kan worden gegeven in de doorlooptijden per processtap. Op basis daarvan kan vervolgens worden onderzocht waar eventuele vertragingen ontstaan en welke verbetermaatregelen kunnen worden getroffen.</text:p>
            <text:p text:style-name="al"/>
          </text:section>
          <text:section text:name="artikel_id1-3-2-2-21" text:style-name="artikel">
            <text:p text:style-name="artikel_kop_titel"><text:span text:style-name="artikel_kop_label"/> <text:span text:style-name="artikel_kop_nr">4.5</text:span> Aantal beroepzaken</text:p>
            <text:p text:style-name="al">Hieronder vindt u een cirkeldiagram waarin is weergegeven hoe vaak er beroep is ingesteld.</text:p>
            <text:p text:style-name="al">
            <draw:frame><draw:text-box><text:section text:name="plaatje_id1-3-2-2-21-3-1" text:style-name="plaatje">
              <text:p text:style-name="illustratie_id1-3-2-2-21-3-1-1"><draw:frame draw:style-name="illustratie_id1-3-2-2-21-3-1-1" text:anchor-type="paragraph" svg:width="152.6mm" svg:height="89.1mm"><draw:image xlink:href="Pictures/Afbeelding2101693133i838f039f-0d59-4846-804e-7dd45948ea61.png" xlink:type="simple"/></draw:frame></text:p>
            </text:section></draw:text-box></draw:frame>
          </text:p>
            <text:p text:style-name="al">
            <text:span text:style-name="nadrukcur">Diagram 4: opgestarte beroepszaken Sociale Kamer </text:span>
          </text:p>
            <text:p text:style-name="al"/>
            <text:p text:style-name="al">In 2025 is er twee keer (20%) beroep ingesteld tegen een beslissing op bezwaar. Deze beroepen zijn nog aanhangig en worden in 2026 door de rechtbank behandeld. Tegen acht beslissingen op bezwaar (80%) is geen beroep ingesteld. In geen van de zaken is sprake van een nog lopende beroepstermijn.</text:p>
            <text:section text:name="table_id1-3-2-2-21-7" text:style-name="table">
              <text:p text:style-name="table_top"/>
              <table:table table:style-name="tgroup">
                <table:table-column table:style-name="id1-3-2-2-21-7-1-1"/>
                <table:table-column table:style-name="id1-3-2-2-21-7-1-2"/>
                <table:table-row table:style-name="row">
                  <table:table-cell table:style-name="cell_frame_all" table:number-rows-spanned="1" table:number-columns-spanned="2">
                    <text:p text:style-name="table_al">Uitkomsten beroep Sociale Kamer 2025</text:p>
                  </table:table-cell>
                </table:table-row>
                <table:table-row table:style-name="row">
                  <table:table-cell table:style-name="cell_frame_all" table:number-rows-spanned="1" table:number-columns-spanned="1">
                    <text:p text:style-name="table_al">Openstaand</text:p>
                  </table:table-cell>
                  <table:table-cell table:style-name="cell_frame_all" table:number-rows-spanned="1" table:number-columns-spanned="1">
                    <text:p text:style-name="table_al">2</text:p>
                  </table:table-cell>
                </table:table-row>
              </table:table>
              <text:p text:style-name="table_bottom"/>
            </text:section>
            <text:p text:style-name="al">
            <text:span text:style-name="nadrukcur">Tabel 12: uitkomsten beroep Sociale Kamer </text:span>
          </text:p>
            <text:p text:style-name="al"/>
          </text:section>
          <text:section text:name="artikel_id1-3-2-2-22" text:style-name="artikel">
            <text:p text:style-name="artikel_kop_titel"><text:span text:style-name="artikel_kop_label"/> <text:span text:style-name="artikel_kop_nr">5.</text:span> Aanbevelingen</text:p>
            <text:p text:style-name="al">In dit hoofdstuk doet de commissie een aantal aanbevelingen. </text:p>
            <text:p text:style-name="al"/>
            <text:p text:style-name="al">De commissie is van oordeel dat de kwaliteit van de besluiten die in 2024 voor advisering zijn voorgelegd aan de commissie over het algemeen een positief beeld laat zien. De commissie wil met haar aanbevelingen een bijdrage leveren aan mogelijke verbeteringen in de kwaliteit van door het bestuursorgaan genomen besluiten. Eén aanbeveling uit het jaarverslag van 2024 komt terug bij de aanbevelingen voor 2025.</text:p>
            <text:p text:style-name="al"/>
          </text:section>
          <text:section text:name="artikel_id1-3-2-2-23" text:style-name="artikel">
            <text:p text:style-name="artikel_kop_titel"><text:span text:style-name="artikel_kop_label"/> <text:span text:style-name="artikel_kop_nr">5.1</text:span> Planning van hoorzittingen</text:p>
            <text:p text:style-name="al">De commissie merkt dat het regelmatig voorkomt dat partijen aangeven verhinderd te zijn op een geplande zittingsavond. Hierdoor komt het voor dat uiteindelijk slechts één of twee zaken worden behandeld, waarna het noodzakelijk is om extra zittingsavonden in te plannen. Dit kan leiden tot vertraging in de behandeling van bezwaarschriften.</text:p>
            <text:p text:style-name="al">Om de voortgang van de bezwaarprocedure te waarborgen, is het wenselijk dat verplaatsing van een geplande hoorzitting alleen in uitzonderlijke situaties plaatsvindt. Daarbij acht de commissie het van belang dat het secretariaat van de commissie leidend is in de planning van de hoorzittingen. Van het bestuursorgaan mag worden verwacht dat het de vertegenwoordiging zodanig organiseert dat aanwezigheid van een vertegenwoordiger op de geplande datum is gewaarborgd.</text:p>
            <text:p text:style-name="al">Een dergelijke werkwijze sluit aan bij de aanbevelingen uit het rekenkameronderzoek, waarin wordt gewezen op het belang van een duidelijke regie en het beleggen van verantwoordelijkheid voor het gehele proces van bezwaarafhandeling. Heldere afspraken over planning en vertegenwoordiging dragen niet alleen bij aan een voorspelbaar verloop van hoorzittingen, het draagt ook bij aan de continuïteit van het proces en vergroot de kans op tijdige afhandeling binnen de geldende bezwaartermijnen.</text:p>
            <text:p text:style-name="al"/>
          </text:section>
          <text:section text:name="artikel_id1-3-2-2-24" text:style-name="artikel">
            <text:p text:style-name="artikel_kop_titel"><text:span text:style-name="artikel_kop_label"/> <text:span text:style-name="artikel_kop_nr">5.2</text:span> Naleven van de beslistermijn</text:p>
            <text:p text:style-name="al">De commissie constateert dat de wettelijke beslistermijnen niet altijd worden gehaald. Zowel het bestuursorgaan als de commissie dragen gezamenlijk verantwoordelijkheid voor een tijdige afhandeling van bezwaarschriften. Hierbij dient te worden opgemerkt dat de commissie alleen zicht heeft op het deelproces onafhankelijk advies binnen het totale proces van de bestuurlijke heroverweging. Daarmee heeft de commissie ook geen grip op het halen van de wettelijke termijn van de beslissing op bezwaar en blijft dit te allen tijde de (eind)verantwoordelijkheid van het bestuursorgaan. Factoren zoals capaciteitsproblemen en prioritering kunnen hierbij een rol spelen. Desondanks blijft het belangrijk om te streven naar behandeling van bezwaarschriften binnen de daarvoor geldende termijn. </text:p>
            <text:p text:style-name="al"/>
          </text:section>
          <text:section text:name="artikel_id1-3-2-2-25" text:style-name="artikel">
            <text:p text:style-name="artikel_kop_titel"><text:span text:style-name="artikel_kop_label"/> <text:span text:style-name="artikel_kop_nr">5.3</text:span> Belang van continuïteit in de ondersteuning</text:p>
            <text:p text:style-name="al">In 2025 is voor de ondersteuning van de commissie enkele keren gebruikgemaakt van externe secretarissen. Hoewel deze inzet waardevol is gebleken, benadrukt de commissie het belang van een vaste groep ‘eigen’ secretarissen. Een vaste kern is beter bekend met de werkwijze, verwachtingen en behoeften van de commissie, wat bijdraagt aan een efficiënte en consistente behandeling van bezwaarschriften. Dit geldt ook voor de continuïteit in de ondersteuning. Het grote verloop op dit organisatie onderdeel was voor met name de Algemene kamer van de commissie in 2025 voelbaar en daarom geeft de commissie in overweging om hier goed aandacht aan te besteden en waar nodig acties in te zetten.</text:p>
            <text:p text:style-name="al"/>
          </text:section>
          <text:section text:name="artikel_id1-3-2-2-26" text:style-name="artikel">
            <text:p text:style-name="artikel_kop_titel"><text:span text:style-name="artikel_kop_label"/> <text:span text:style-name="artikel_kop_nr">5.4</text:span> Uitleg bezwaarprocedure</text:p>
            <text:p text:style-name="al">In het jaarverslag van 2024 is opgenomen dat de commissie tijdens de hoorzitting ervaart dat de bezwaarprocedure voor bezwaarmakers niet altijd duidelijk is. Bezwaarmakers vragen zich bijvoorbeeld af waarom er na het indienen van een bezwaarschrift wordt gebeld door het college, die de mogelijkheid tot een informele afhandeling wil onderzoeken. De commissie heeft voor 2025 voorgesteld dat bij de bevestiging van ontvangst van het bezwaarschrift informatie wordt meegezonden over het verloop van de bezwaarprocedure. In 2025 is dit niet gebeurd, waardoor de commissie dit voor 2026 alsnog aanbeveelt. </text:p>
            <text:p text:style-name="al"/>
          </text:section>
          <text:section text:name="artikel_id1-3-2-2-27" text:style-name="artikel">
            <text:p text:style-name="artikel_kop_titel"><text:span text:style-name="artikel_kop_label"/> <text:span text:style-name="artikel_kop_nr">5.5</text:span> Procesvertegenwoordiging</text:p>
            <text:p text:style-name="al">Om uniformiteit te borgen in procesvertegenwoordiging adviseert de commissie om collegiaal overleg/intervisie in te richten voor de procesvertegenwoordigers. In dit overleg kunnen best practices en feedback met elkaar worden gedeeld. Zodat je van elkaar kan leren en elkaar kan helpen.</text:p>
            <text:p text:style-name="al">De commissie merkt dat af en toe de emoties tijdens zittingen hoog oplopen. Dit kan ook voor de vertegenwoordiger van de gemeente vervelende situaties met zich meebrengen. De commissie is er natuurlijk om de zitting in goede banen te leiden. Toch is het ook aan te bevelen om via collegiaal overleg/intervisie hier aandacht voor te hebben. </text:p>
            <text:p text:style-name="al"/>
          </text:section>
          <text:section text:name="artikel_id1-3-2-2-28" text:style-name="artikel">
            <text:p text:style-name="artikel_kop_titel"><text:span text:style-name="artikel_kop_label"/> <text:span text:style-name="artikel_kop_nr">5.6</text:span> Terugkoppeling contraire besluiten en (hoger) beroep</text:p>
            <text:p text:style-name="al">De commissie vraagt het bestuursorgaan, wetende dat het advies niet gevolgd hoeft te worden, de commissie te informeren over het verdere verloop. De commissie zou bijvoorbeeld graag een terugkoppeling ontvangen over de zaken waarin het bestuursorgaan het advies van de commissie niet heeft gevolgd (contrair is gegaan). Verder zou de commissie het op prijs stellen geïnformeerd te worden over het aantal keren dat de bezwaarprocedure gevolgd wordt door een (hoger)beroepsprocedure en wat daar de uitkomst van is. De commissie heeft deze zelfde aanbeveling eerder in 2022 gegeven en moet constateren dat het nodig is dit wederom onder de aandacht te brengen.</text:p>
            <text:p text:style-name="al"/>
          </text:section>
          <text:section text:name="artikel_id1-3-2-2-29" text:style-name="artikel">
            <text:p text:style-name="artikel_kop_titel"><text:span text:style-name="artikel_kop_label"/> <text:span text:style-name="artikel_kop_nr">6.</text:span> Stand van zaken aanbevelingen Rekenkameronderzoek</text:p>
            <text:p text:style-name="al">Op verzoek van de gemeenteraad is in 2023 in opdracht van de Rekenkamer gestart met een onderzoek naar de afhandeling van bezwaren binnen gemeente De Fryske Marren. In oktober 2024 is het eindrapport ‘Bezwaren in De Fryske Marren’ door de raad vastgesteld. De conclusies uit het rekenkameronderzoek zijn verwerkt in acht aanbevelingen. Hieronder treft u de acht aanbevelingen samen met de status van de aanbevelingen aan. </text:p>
            <text:p text:style-name="al"/>
            <text:p text:style-name="al">
            <text:span text:style-name="nadrukvet">Aanbeveling 1: actualiseer en verduidelijk de verordening </text:span>
          </text:p>
            <text:p text:style-name="al">In Q4 2024 is de oude Verordening geactualiseerd en in 2025 is de nieuwe Verordening in werking getreden. De nieuwe Verordening gaat uit van een mensgericht en efficiënt bezwaarproces, waarbij het informeel afhandelen van bezwaarschriften nadrukkelijk is vastgelegd als onderdeel van de werkwijze. Daarnaast biedt de Verordening meer mogelijkheden voor (verdere) digitalisering en sluit de Verordening aan bij de huidige werkwijze bij de afhandeling van bezwaarschriften. Dit betekent dat aanbeveling 1 is afgerond. </text:p>
            <text:p text:style-name="al"/>
            <text:p text:style-name="al">
            <text:span text:style-name="nadrukvet">Aanbeveling 2: leg criteria vast om te komen tot een keuze of er een informeel gesprek plaatsvindt. Leg</text:span>
          </text:p>
            <text:p text:style-name="al">daarbij ook vast hoe de inrichting van dat gesprek is</text:p>
            <text:p text:style-name="al">In 2025 is een start gemaakt om samen met Juridische Zaken en de vakteams de indicatoren, voor de vraag of informeel oplossen zinvol is, op te stellen. De indicatoren moeten nog definitief vastgesteld worden. Het streven is om dit resultaat in het jaarverslag van 2026 mee te nemen.</text:p>
            <text:p text:style-name="al"/>
            <text:p text:style-name="al">
            <text:span text:style-name="nadrukvet">Aanbeveling 3: verbeter de sturings- en verantwoordingsinformatie met betrekking tot de bezwaren</text:span>
          </text:p>
            <text:p text:style-name="al">Deze aanbeveling kan terug worden gevoerd op de constatering van de Rekenkamer dat de eindverantwoordelijkheid van het bezwaarproces niet duidelijk is belegd. Deze aanbeveling heeft een duidelijke relatie met de aanbevelingen die eerder door de commissie bezwaarschriften zijn gedaan. In 2026 wordt door Juridische Zaken gewerkt aan werkinstructies, waardoor duidelijk wordt wie wanneer waarvoor verantwoordelijk is. Op de noodzakelijke onderdelen worden deze werkinstructies afgestemd met de vakteams om hierover consensus te bereiken. Daarnaast zal de directie het belang van deze afspraken moeten onderschrijven. Het streven is om dit resultaat in het jaarverslag van 2026 mee te nemen. </text:p>
            <text:p text:style-name="al"/>
            <text:p text:style-name="al">
            <text:span text:style-name="nadrukvet">Aanbeveling 4: verbeter de verslaglegging en de informatie aan de raad</text:span>
          </text:p>
            <text:p text:style-name="al">In 2024 heeft Juridische Zaken aanpassingen doorgevoerd in de verslaglegging. Dit betekent dat aanbeveling 4 is afgerond. </text:p>
            <text:p text:style-name="al"/>
            <text:p text:style-name="al">
            <text:span text:style-name="nadrukvet">Aanbeveling 5: geef prioriteit aan het onderzoeken en analyseren van de communicatie en motivatie van de besluiten bij de Participatiewet en Omgevingswet met als doel om het aantal bezwaren op deze regelingen te beperken.</text:span>
          </text:p>
            <text:p text:style-name="al">In 2024 is voorgesteld om voor wat betreft deze aanbeveling aansluiting te zoeken bij aanbeveling 2. De kwaliteit van het bestreden besluit is immers één van de indicatoren voor de beantwoording van de vraag of informeel oplossen mogelijk zinvol is. Het streven is om dit resultaat in het jaarverslag van 2026 mee te nemen.</text:p>
            <text:p text:style-name="al"/>
            <text:p text:style-name="al">
            <text:span text:style-name="nadrukvet">Aanbeveling 6: maak iemand verantwoordelijk voor het hele proces van</text:span>
            <text:span text:style-name="nadrukvet">afhandeling van bezwaren (inclusief het bewaken van termijnen)</text:span>
          </text:p>
            <text:p text:style-name="al">Wordt voorgesteld om wat betreft deze aanbeveling aansluiting te zoeken bij aanbeveling 3. Het streven is om dit resultaat in het jaarverslag van 2026 mee te nemen.</text:p>
            <text:p text:style-name="al"/>
            <text:p text:style-name="al">
            <text:span text:style-name="nadrukvet">Aanbeveling 7: overweeg de mogelijkheden om delen van het proces te digitaliseren</text:span>
          </text:p>
            <text:p text:style-name="al">In 2025 is de commissie gaan werken met iBabs. De procesdossiers kunnen dan digitaal door de commissie worden ingezien, waardoor geen papieren dossiers meer aan de commissieleden worden verstrekt. Dit betekent dat aanbeveling 7 is afgerond.</text:p>
            <text:p text:style-name="al"/>
            <text:p text:style-name="al">
            <text:span text:style-name="nadrukvet">Aanbeveling 8: neem één keer per raadsperiode de tijd om de procedure en de ervaringen te bespreken</text:span>
          </text:p>
            <text:p text:style-name="al">In 2024 is deze aanbeveling in handen van de griffie gesteld om aan deze aanbeveling handen en voeten te geven richting de gemeenteraad. Dit betekent dat op dit moment aanbeveling 8 is afgerond.</text:p>
            <text:section text:name="table_id1-3-2-2-29-28" text:style-name="table">
              <text:p text:style-name="table_top"/>
              <table:table table:style-name="tgroup">
                <table:table-column table:style-name="id1-3-2-2-29-28-1-1"/>
                <table:table-column table:style-name="id1-3-2-2-29-28-1-2"/>
                <table:table-column table:style-name="id1-3-2-2-29-28-1-3"/>
                <table:table-column table:style-name="id1-3-2-2-29-28-1-4"/>
                <table:table-row table:style-name="row">
                  <table:table-cell table:style-name="cell_frame_all" table:number-rows-spanned="1" table:number-columns-spanned="1">
                    <text:p text:style-name="table_al">Aanbeveling </text:p>
                  </table:table-cell>
                  <table:table-cell table:style-name="cell_frame_all" table:number-rows-spanned="1" table:number-columns-spanned="1">
                    <text:p text:style-name="table_al">Afgerond</text:p>
                  </table:table-cell>
                  <table:table-cell table:style-name="cell_frame_all" table:number-rows-spanned="1" table:number-columns-spanned="1">
                    <text:p text:style-name="table_al">Niet afgerond </text:p>
                  </table:table-cell>
                  <table:table-cell table:style-name="cell_frame_all" table:number-rows-spanned="1" table:number-columns-spanned="1">
                    <text:p text:style-name="table_al">Opmerkinge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Resultaten worden in het jaarverslag 2026 meegenomen</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Resultaten worden in het jaarverslag 2026 meegenomen </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Resultaten worden in het jaarverslag 2026 meegenomen</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Resultaten worden in het jaarverslag 2026 meegenomen</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9-4-1-1" style:parent-style-name="Standard">
      <style:paragraph-properties style:line-spacing="0mm" style:text-autospace="none" ofo:line-height="0.001cm"/>
    </style:style>
    <style:style style:family="graphic" style:name="illustratie_id1-3-2-2-9-4-1-1" style:parent-style-name="Standard">
      <style:graphic-properties style:horizontal-pos="left" style:horizontal-rel="paragraph" style:vertical-pos="top" style:vertical-rel="paragraph" style:wrap="none" ofo:margin-right="3mm"/>
    </style:style>
    <style:style style:family="paragraph" style:name="illustratie_id1-3-2-2-14-5-1-1" style:parent-style-name="Standard">
      <style:paragraph-properties style:line-spacing="0mm" style:text-autospace="none" ofo:line-height="0.001cm"/>
    </style:style>
    <style:style style:family="graphic" style:name="illustratie_id1-3-2-2-14-5-1-1" style:parent-style-name="Standard">
      <style:graphic-properties style:horizontal-pos="left" style:horizontal-rel="paragraph" style:vertical-pos="top" style:vertical-rel="paragraph" style:wrap="none" ofo:margin-right="3mm"/>
    </style:style>
    <style:style style:family="paragraph" style:name="illustratie_id1-3-2-2-15-2-1-1" style:parent-style-name="Standard">
      <style:paragraph-properties style:line-spacing="0mm" style:text-autospace="none" ofo:line-height="0.001cm"/>
    </style:style>
    <style:style style:family="graphic" style:name="illustratie_id1-3-2-2-15-2-1-1" style:parent-style-name="Standard">
      <style:graphic-properties style:horizontal-pos="left" style:horizontal-rel="paragraph" style:vertical-pos="top" style:vertical-rel="paragraph" style:wrap="none" ofo:margin-right="3mm"/>
    </style:style>
    <style:style style:family="paragraph" style:name="illustratie_id1-3-2-2-20-5-1-1" style:parent-style-name="Standard">
      <style:paragraph-properties style:line-spacing="0mm" style:text-autospace="none" ofo:line-height="0.001cm"/>
    </style:style>
    <style:style style:family="graphic" style:name="illustratie_id1-3-2-2-20-5-1-1" style:parent-style-name="Standard">
      <style:graphic-properties style:horizontal-pos="left" style:horizontal-rel="paragraph" style:vertical-pos="top" style:vertical-rel="paragraph" style:wrap="none" ofo:margin-right="3mm"/>
    </style:style>
    <style:style style:family="paragraph" style:name="illustratie_id1-3-2-2-21-3-1-1" style:parent-style-name="Standard">
      <style:paragraph-properties style:line-spacing="0mm" style:text-autospace="none" ofo:line-height="0.001cm"/>
    </style:style>
    <style:style style:family="graphic" style:name="illustratie_id1-3-2-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868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 Fryske Marren</meta:user-defined>
    <meta:user-defined meta:name="OVERHEID.Informatietype/DC.type">officiële publicatie</meta:user-defined>
    <meta:user-defined meta:name="OVERHEIDop.Rubriek/DC.type">overige overheidsinformatie</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OVERHEIDop.referentienummer">Z.885315</meta:user-defined>
    <dc:language>nl</dc:language>
    <meta:user-defined meta:name="OVERHEIDop.locatietype/OVERHEIDop.gebiedsmarkering">Gemeente</meta:user-defined>
    <meta:user-defined meta:name="DC.title">Jaarverslag 2025</meta:user-defined>
    <meta:user-defined meta:name="DCTERMS.W3CDTF/DCTERMS.available">2026-08-17</meta:user-defined>
    <meta:user-defined meta:name="DCTERMS.W3CDTF/OVERHEIDop.jaargang">2026</meta:user-defined>
    <meta:user-defined meta:name="OVERHEIDop.publicationIssue">388687</meta:user-defined>
    <meta:user-defined meta:name="OVERHEIDop.GmbID/DC.identifier">gmb-2026-388687</meta:user-defined>
    <meta:user-defined meta:name="OVERHEIDop.versieInformatie"/>
  </office:meta>
</office:document-meta>
</file>