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Frans van Beststraat 11, 5554EA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2-08-2026 een aanvraag omgevingsvergunning ontvangen.</text:p>
            <text:p text:style-name="common-al">Het betreft een aanvraag op locatie Frans van Beststraat 11, 5554EA Valkenswaard met omschrijving "rookgasafvoer installeren t.b.v. pizzaoven" en zaaknummer <text:span text:style-name="nadrukvet">512399</text:span>.</text:p>
            <text:p text:style-name="common-al">De zaak is geregistreerd onder nummer 512399 en is aangevraagd voor de volgende onderdelen: Bouw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8868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8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8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12399</meta:user-defined>
    <meta:user-defined meta:name="DCTERMS.abstract">rookgasafvoer installeren t.b.v. pizzaoven, Frans van Beststraat 11</meta:user-defined>
    <dc:language>nl</dc:language>
    <meta:user-defined meta:name="OVERHEIDop.locatietype/OVERHEIDop.gebiedsmarkering">Vlak</meta:user-defined>
    <meta:user-defined meta:name="DC.title">Ingediende aanvraag omgevingsvergunning Frans van Beststraat 11, 5554EA Valkenswaar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86</meta:user-defined>
    <meta:user-defined meta:name="OVERHEIDop.GmbID/DC.identifier">gmb-2026-388686</meta:user-defined>
    <meta:user-defined meta:name="OVERHEIDop.versieInformatie"/>
  </office:meta>
</office:document-meta>
</file>