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Fraeilemaweg 18, 9907PB Lo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eft de gemeente Eemsdelta een aanvraag ontvangen voor het restaureren/reconstructureren van de toegangsdam en poort kerkeiland Losdorp op de locatie Fraeilemaweg 18, 9907PB Losdorp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868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045</meta:user-defined>
    <meta:user-defined meta:name="DCTERMS.abstract">6 augustus 2026 voor het restaureren/reconstructureren van de toegangsdam en poort kerkeiland Losdorp op de locatie Fraeilemaweg 18, 9907PB Losdorp.</meta:user-defined>
    <dc:language>nl</dc:language>
    <meta:user-defined meta:name="OVERHEIDop.locatietype/OVERHEIDop.gebiedsmarkering">Vlak</meta:user-defined>
    <meta:user-defined meta:name="DC.title">Kennisgeving ontvangst aanvraag omgevingsvergunning Fraeilemaweg 18, 9907PB Losdorp</meta:user-defined>
    <meta:user-defined meta:name="DCTERMS.W3CDTF/DCTERMS.available">2026-08-26</meta:user-defined>
    <meta:user-defined meta:name="DCTERMS.W3CDTF/OVERHEIDop.jaargang">2026</meta:user-defined>
    <meta:user-defined meta:name="OVERHEIDop.publicationIssue">388682</meta:user-defined>
    <meta:user-defined meta:name="OVERHEIDop.GmbID/DC.identifier">gmb-2026-388682</meta:user-defined>
    <meta:user-defined meta:name="OVERHEIDop.versieInformatie"/>
  </office:meta>
</office:document-meta>
</file>