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Landelijk Register Kinderopva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(op basis van artikel 8 Besluit registers kinderopvang, buitenlandse kinderopvang)</text:p>
            <text:p text:style-name="common-al">De volgende opvangvoorzieningen zijn uit het Register Kinderopvang verwijderd:</text:p>
            <text:p text:style-name="common-al"/>
            <text:p text:style-name="common-al">Naam: Doomijn BSO Het Grote Woud</text:p>
            <text:p text:style-name="common-al">Opvangadres: Ravelijn 55 te Apeldoorn</text:p>
            <text:p text:style-name="common-al">LRK-nummer: 188786442</text:p>
            <text:p text:style-name="common-al">Verwijderd per: 31-08-2026</text:p>
            <text:p text:style-name="common-al">Reden: Eigen verzoek houder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867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7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7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andere voorlichtingsinformatie</meta:user-defined>
    <dc:language>nl</dc:language>
    <meta:user-defined meta:name="OVERHEIDop.locatietype/OVERHEIDop.gebiedsmarkering">Adres</meta:user-defined>
    <meta:user-defined meta:name="DC.title">Kennisgeving Landelijk Register Kinderopva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676</meta:user-defined>
    <meta:user-defined meta:name="OVERHEIDop.GmbID/DC.identifier">gmb-2026-388676</meta:user-defined>
    <meta:user-defined meta:name="OVERHEIDop.versieInformatie"/>
  </office:meta>
</office:document-meta>
</file>