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Jodenbreestraat 112A 1011N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Besluit: verleend</text:p>
            <text:p text:style-name="common-al">Besluit verzonden op: 13-08-2026</text:p>
            <text:p text:style-name="common-al">Zaakadres: Jodenbreestraat 112A 1011NS Amsterdam</text:p>
            <text:p text:style-name="common-al">Zaaknummer: Z2026-03511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5111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6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11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Jodenbreestraat 112A 1011NS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71</meta:user-defined>
    <meta:user-defined meta:name="OVERHEIDop.GmbID/DC.identifier">gmb-2026-388671</meta:user-defined>
    <meta:user-defined meta:name="OVERHEIDop.versieInformatie"/>
  </office:meta>
</office:document-meta>
</file>