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plaatsen van een dakopbouw aan Haagdijk 45 4811TP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plaatsen van een dakopbouw aan Haagdijk 45 4811TP Breda is nog niet volledig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bouwwerken</text:p>
            <text:p text:style-name="common-al">- Technische bouwactiviteit</text:p>
            <text:p text:style-name="common-al">De gemeente Breda heeft op 13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5058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866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6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5058</meta:user-defined>
    <meta:user-defined meta:name="DCTERMS.abstract">het plaatsen van een dakop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zoek aanvullende gegevens voor het plaatsen van een dakopbouw aan Haagdijk 45 4811TP Breda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68</meta:user-defined>
    <meta:user-defined meta:name="OVERHEIDop.GmbID/DC.identifier">gmb-2026-388668</meta:user-defined>
    <meta:user-defined meta:name="OVERHEIDop.versieInformatie"/>
  </office:meta>
</office:document-meta>
</file>