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orteerhal Zuid, ruimte R0204, Schiphol - 90 graden draaien bestaande trappenhuis (R0204) t.b.v. nieuwe bagagesysteem - Schiphol Nederl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90 graden draaien van het bestaande trappenhuis (R0204) ten behoeve van het nieuwe bagagesysteem</text:p>
            <text:p text:style-name="common-al">Aanvrager: Schiphol Nederland B.V.</text:p>
            <text:p text:style-name="common-al">Zaaknummer: OD2026-0041040</text:p>
            <text:p text:style-name="common-al">DSO nummer: 2026062500933</text:p>
            <text:p text:style-name="common-al">Ontvangstdatum aanvraag: 25-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6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1040</meta:user-defined>
    <meta:user-defined meta:name="DCTERMS.abstract">het 90 graden draaien van het bestaande trappenhuis (R0204) ten behoeve van het nieuwe bagagesysteem</meta:user-defined>
    <dc:language>nl</dc:language>
    <meta:user-defined meta:name="OVERHEIDop.locatietype/OVERHEIDop.gebiedsmarkering">Vlak</meta:user-defined>
    <meta:user-defined meta:name="DC.title">Aanvraag vergunning ontvangen - Sorteerhal Zuid, ruimte R0204, Schiphol - 90 graden draaien bestaande trappenhuis (R0204) t.b.v. nieuwe bagagesysteem - Schiphol Nederland B.V.</meta:user-defined>
    <meta:user-defined meta:name="DCTERMS.W3CDTF/DCTERMS.available">2026-08-17</meta:user-defined>
    <meta:user-defined meta:name="DCTERMS.W3CDTF/OVERHEIDop.jaargang">2026</meta:user-defined>
    <meta:user-defined meta:name="OVERHEIDop.publicationIssue">388667</meta:user-defined>
    <meta:user-defined meta:name="OVERHEIDop.GmbID/DC.identifier">gmb-2026-388667</meta:user-defined>
    <meta:user-defined meta:name="OVERHEIDop.versieInformatie"/>
  </office:meta>
</office:document-meta>
</file>