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AFWIJKEN VAN REGELS IN HET OMGEVINGSPLAN – REUTSEPLEIN 24 EN NIEUWE GRACHT 20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Reutseplein 24 en Nieuwe Gracht 20, planologisch mogelijk maken van twee extra wooneenheden, Z26-301752.</text:p>
            <text:p text:style-name="common-al"/>
            <text:p text:style-name="common-al">De vergunning is verzonden op 6 augustus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8866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6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6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Adres</meta:user-defined>
    <meta:user-defined meta:name="DC.title">GEMEENTE VUGHT - VERLEENDE OMGEVINGSVERGUNNING AFWIJKEN VAN REGELS IN HET OMGEVINGSPLAN – REUTSEPLEIN 24 EN NIEUWE GRACHT 20 VUGHT</meta:user-defined>
    <meta:user-defined meta:name="DCTERMS.W3CDTF/DCTERMS.available">2026-08-19</meta:user-defined>
    <meta:user-defined meta:name="DCTERMS.W3CDTF/OVERHEIDop.jaargang">2026</meta:user-defined>
    <meta:user-defined meta:name="OVERHEIDop.externeBijlage">OVERZICHTSKAART |exb-2026-29021</meta:user-defined>
    <meta:user-defined meta:name="OVERHEIDop.publicationIssue">388661</meta:user-defined>
    <meta:user-defined meta:name="OVERHEIDop.GmbID/DC.identifier">gmb-2026-388661</meta:user-defined>
    <meta:user-defined meta:name="OVERHEIDop.versieInformatie"/>
  </office:meta>
</office:document-meta>
</file>