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evenementenvergunning voor Rijperweg 69 startpunt door dorpskern Middenbeemster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de evenementenvergunning voor Rijperweg 69 startpunt door dorpskern Middenbeemster te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</text:list>
            <text:p text:style-name="common-al">Verzenddatum besluit : 12 augustus 2026</text:p>
            <text:p text:style-name="common-al">Zaaknummer : Z2026-00002437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86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437</meta:user-defined>
    <meta:user-defined meta:name="DCTERMS.abstract">Betreft: beschikking op aanvraag op locatie Rijperweg 69 startpunt door dorpskern Middenbeemster te Purmerend</meta:user-defined>
    <dc:language>nl</dc:language>
    <meta:user-defined meta:name="OVERHEIDop.locatietype/OVERHEIDop.gebiedsmarkering">Vlak</meta:user-defined>
    <meta:user-defined meta:name="DC.title">Besluit tot het toekennen van een evenementenvergunning voor Rijperweg 69 startpunt door dorpskern Middenbeemster te Purmerend</meta:user-defined>
    <meta:user-defined meta:name="OVERHEIDop.datumEindeReactietermijn">2026-09-23</meta:user-defined>
    <meta:user-defined meta:name="OVERHEIDop.terinzageleggingBG">https://jeleefomgeving.nl/inzien/001801582/a88f6c78-9430-4ec5-bd42-d9946431b7c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59</meta:user-defined>
    <meta:user-defined meta:name="OVERHEIDop.GmbID/DC.identifier">gmb-2026-388659</meta:user-defined>
    <meta:user-defined meta:name="OVERHEIDop.versieInformatie"/>
  </office:meta>
</office:document-meta>
</file>