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8 augustus 2026 tot en met 3 september 2026 ter hoogte van Cairostraat 4, 1448P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gemeente een melding plaatsen container van 28 augustus 2026 tot en met 3 september 2026 ter hoogte van Cairostraat 4, 1448PB Purmerend ontvangen. De melding is geregistreerd onder zaaknummer Z2026-00003355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86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55</meta:user-defined>
    <meta:user-defined meta:name="DCTERMS.abstract">Betreft: melding op locatie Cairostraat 4, 1448PB Purmerend</meta:user-defined>
    <dc:language>nl</dc:language>
    <meta:user-defined meta:name="OVERHEIDop.locatietype/OVERHEIDop.gebiedsmarkering">Vlak</meta:user-defined>
    <meta:user-defined meta:name="DC.title">Melding plaatsen container van 28 augustus 2026 tot en met 3 september 2026 ter hoogte van Cairostraat 4, 1448PB Purmere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58</meta:user-defined>
    <meta:user-defined meta:name="OVERHEIDop.GmbID/DC.identifier">gmb-2026-388658</meta:user-defined>
    <meta:user-defined meta:name="OVERHEIDop.versieInformatie"/>
  </office:meta>
</office:document-meta>
</file>