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ndammerkade 28C-35 1022 A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oevoegen van een raam en vervangen van twee deuren voor één taatsdeur in de zijgevel</text:p>
            <text:p text:style-name="common-al">Besluit: verleend</text:p>
            <text:p text:style-name="common-al">Besluit verzonden op: 12-08-2026</text:p>
            <text:p text:style-name="common-al">Zaakadres: Nieuwendammerkade 28C-35 1022 AB Amsterdam</text:p>
            <text:p text:style-name="common-al">Zaaknummer: Z2026-028139</text:p>
            <text:p text:style-name="common-al">DSO-nummer: 202606250100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8139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6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39</meta:user-defined>
    <meta:user-defined meta:name="DCTERMS.abstract">toevoegen van een raam en vervangen van twee deuren voor één taatsdeur in de zij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Nieuwendammerkade 28C-35 1022 AB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50</meta:user-defined>
    <meta:user-defined meta:name="OVERHEIDop.GmbID/DC.identifier">gmb-2026-388650</meta:user-defined>
    <meta:user-defined meta:name="OVERHEIDop.versieInformatie"/>
  </office:meta>
</office:document-meta>
</file>