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muziek en spelletjes tijdens de najaarskermis van 18 tot en met 21 september 2026 in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ctiviteiten vinden plaats bij Grandcafé de Klok aan de Grotestraat 84 in Eiberg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864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4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Berkelland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evenementenvergunning voor muziek en spelletjes tijdens de najaarskermis van 18 tot en met 21 september 2026 in Eiberg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48</meta:user-defined>
    <meta:user-defined meta:name="OVERHEIDop.GmbID/DC.identifier">gmb-2026-388648</meta:user-defined>
    <meta:user-defined meta:name="OVERHEIDop.versieInformatie"/>
  </office:meta>
</office:document-meta>
</file>