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, Schouwerzijlsterweg 12, 9951TG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2 augustus 2026 een aanvraag ontvangen voor het organiseren van Wierda openlucht voorstelling 2 t/m 3 september 2026 op de locatie Schouwerzijlsterweg 12, 9951TG Winsum.</text:p>
            <text:p text:style-name="last-al">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86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t Hogeland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3107</meta:user-defined>
    <meta:user-defined meta:name="DCTERMS.abstract">het organiseren van Wierda openlucht voorstelling 2 t/m 3 september 2026, Schouwerzijlsterweg 12, 9951TG Winsum, (12 augustus 2026)</meta:user-defined>
    <dc:language>nl</dc:language>
    <meta:user-defined meta:name="OVERHEIDop.locatietype/OVERHEIDop.gebiedsmarkering">Punt</meta:user-defined>
    <meta:user-defined meta:name="DC.title">Ontvangst aanvraag evenementenvergunning, Schouwerzijlsterweg 12, 9951TG Winsu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47</meta:user-defined>
    <meta:user-defined meta:name="OVERHEIDop.GmbID/DC.identifier">gmb-2026-388647</meta:user-defined>
    <meta:user-defined meta:name="OVERHEIDop.versieInformatie"/>
  </office:meta>
</office:document-meta>
</file>