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zeemrand ten behoeve van de woonark</text:p>
            <text:p text:style-name="common-al">Zaakadres: Sarphatikade 16W</text:p>
            <text:p text:style-name="common-al">Datum ontvangst: 13-08-2026</text:p>
            <text:p text:style-name="common-al">Zaaknummer: Z2026-036037</text:p>
            <text:p text:style-name="common-al">DSO-nummer: 20260813001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6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037</meta:user-defined>
    <meta:user-defined meta:name="DCTERMS.abstract">aanbrengen van een zeemrand ten behoeve van de woonark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44</meta:user-defined>
    <meta:user-defined meta:name="OVERHEIDop.GmbID/DC.identifier">gmb-2026-388644</meta:user-defined>
    <meta:user-defined meta:name="OVERHEIDop.versieInformatie"/>
  </office:meta>
</office:document-meta>
</file>