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(Buitenplanse Omgevingsactiviteit) Rijksweg 6, 4511 PJ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(Buitenplanse Omgevingsactiviteit) Rijksweg 6 te Bresken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uitbreiden van de minicamping 'de Boskreek' naar 35 eenheden op het adres Rijksweg 6 te Breskens (CLZ-00014303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86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0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(Buitenplanse Omgevingsactiviteit) Rijksweg 6, 4511 PJ Breskens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43</meta:user-defined>
    <meta:user-defined meta:name="OVERHEIDop.GmbID/DC.identifier">gmb-2026-388643</meta:user-defined>
    <meta:user-defined meta:name="OVERHEIDop.versieInformatie"/>
  </office:meta>
</office:document-meta>
</file>