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wadrantweg 2, Amsterdam - Bouwen overkapping en ondersteuning van installaties - HKS Scrap Metal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overkapping en ondersteuning van installaties</text:p>
            <text:p text:style-name="common-al">Aanvrager: HKS Scrap Metals B.V.</text:p>
            <text:p text:style-name="common-al">Zaaknummer: OD2026-0048776</text:p>
            <text:p text:style-name="common-al">DSO nummer: 2026072700842</text:p>
            <text:p text:style-name="common-al">Ontvangstdatum aanvraag: 27-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6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776</meta:user-defined>
    <meta:user-defined meta:name="DCTERMS.abstract">het bouwen van een overkapping en ondersteuning van installaties</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Kwadrantweg 2, Amsterdam - Bouwen overkapping en ondersteuning van installaties - HKS Scrap Metals B.V.</meta:user-defined>
    <meta:user-defined meta:name="DCTERMS.W3CDTF/DCTERMS.available">2026-08-17</meta:user-defined>
    <meta:user-defined meta:name="DCTERMS.W3CDTF/OVERHEIDop.jaargang">2026</meta:user-defined>
    <meta:user-defined meta:name="OVERHEIDop.publicationIssue">388637</meta:user-defined>
    <meta:user-defined meta:name="OVERHEIDop.GmbID/DC.identifier">gmb-2026-388637</meta:user-defined>
    <meta:user-defined meta:name="OVERHEIDop.versieInformatie"/>
  </office:meta>
</office:document-meta>
</file>