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style>
    <style:style style:family="table-column" style:parent-style-name="colspec" style:name="id1-3-2-2-1-2-3-1-2">
      <style:table-column-properties/>
    </style:style>
    <text:list-style style:name="id1-3-2-2-2-5-3">
      <text:list-level-style-bullet text:bullet-char="-" text:level="1">
        <style:list-level-properties text:min-label-width="10mm"/>
      </text:list-level-style-bullet>
    </text:list-style>
    <text:list-style style:name="id1-3-2-2-2-5-3-1">
      <text:list-level-style-bullet text:bullet-char="-" text:level="1">
        <style:list-level-properties text:min-label-width="10mm"/>
      </text:list-level-style-bullet>
    </text:list-style>
    <text:list-style style:name="id1-3-2-2-2-5-3-2">
      <text:list-level-style-bullet text:bullet-char="-" text:level="1">
        <style:list-level-properties text:min-label-width="10mm"/>
      </text:list-level-style-bullet>
    </text:list-style>
    <text:list-style style:name="id1-3-2-2-2-5-3-3">
      <text:list-level-style-bullet text:bullet-char="-" text:level="1">
        <style:list-level-properties text:min-label-width="10mm"/>
      </text:list-level-style-bullet>
    </text:list-style>
    <text:list-style style:name="id1-3-2-2-2-5-3-4">
      <text:list-level-style-bullet text:bullet-char="-" text:level="1">
        <style:list-level-properties text:min-label-width="10mm"/>
      </text:list-level-style-bullet>
    </text:list-style>
    <text:list-style style:name="id1-3-2-2-2-5-3-5">
      <text:list-level-style-bullet text:bullet-char="-" text:level="1">
        <style:list-level-properties text:min-label-width="10mm"/>
      </text:list-level-style-bullet>
    </text:list-style>
    <text:list-style style:name="id1-3-2-2-2-5-3-6">
      <text:list-level-style-bullet text:bullet-char="-" text:level="1">
        <style:list-level-properties text:min-label-width="10mm"/>
      </text:list-level-style-bullet>
    </text:list-style>
    <text:list-style style:name="id1-3-2-2-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3-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3-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3-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office:automatic-styles>
  <office:body>
    <office:text>
      <text:p text:style-name="new_page_staatscourant"/>
      <text:p text:style-name="single-kop-titel">Regeling bevoegdheden waardedocumenten 2026 – 2029</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Begrippen</text:p>
            <text:section text:name="artikel_id1-3-2-2-1-2" text:style-name="artikel">
              <text:p text:style-name="artikel_kop_titel"><text:span text:style-name="artikel_kop_label"/> </text:p>
              <text:p text:style-name="al">In deze regeling is een aantal begrippen gebruikt waarvoor hieronder de definities zijn verwoord:</text:p>
              <text:section text:name="table_id1-3-2-2-1-2-3" text:style-name="table">
                <text:p text:style-name="table_top"/>
                <table:table table:style-name="tgroup">
                  <table:table-column table:style-name="id1-3-2-2-1-2-3-1-1"/>
                  <table:table-column table:style-name="id1-3-2-2-1-2-3-1-2"/>
                  <table:table-row table:style-name="row">
                    <table:table-cell table:style-name="entry" table:number-rows-spanned="1" table:number-columns-spanned="1">
                      <text:p text:style-name="table_al">Informatiebeveiligingsplan:</text:p>
                    </table:table-cell>
                    <table:table-cell table:style-name="entry" table:number-rows-spanned="1" table:number-columns-spanned="1">
                      <text:p text:style-name="table_al">het organisatiebrede en generieke Informatiebeveiligingsplan;</text:p>
                    </table:table-cell>
                  </table:table-row>
                  <table:table-row table:style-name="row">
                    <table:table-cell table:style-name="entry" table:number-rows-spanned="1" table:number-columns-spanned="1">
                      <text:p text:style-name="table_al">PUN:</text:p>
                    </table:table-cell>
                    <table:table-cell table:style-name="entry" table:number-rows-spanned="1" table:number-columns-spanned="1">
                      <text:p text:style-name="table_al">Paspoort Uitvoeringsregeling Nederland;</text:p>
                    </table:table-cell>
                  </table:table-row>
                  <table:table-row table:style-name="row">
                    <table:table-cell table:style-name="entry" table:number-rows-spanned="1" table:number-columns-spanned="1">
                      <text:p text:style-name="table_al">PNIK:</text:p>
                    </table:table-cell>
                    <table:table-cell table:style-name="entry" table:number-rows-spanned="1" table:number-columns-spanned="1">
                      <text:p text:style-name="table_al">Paspoorten en Nederlandse Identiteitskaarten;</text:p>
                    </table:table-cell>
                  </table:table-row>
                  <table:table-row table:style-name="row">
                    <table:table-cell table:style-name="entry" table:number-rows-spanned="1" table:number-columns-spanned="1">
                      <text:p text:style-name="table_al">RAAS:</text:p>
                    </table:table-cell>
                    <table:table-cell table:style-name="entry" table:number-rows-spanned="1" table:number-columns-spanned="1">
                      <text:p text:style-name="table_al">Reisdocumenten Aanvraag- en Archiefstation;</text:p>
                    </table:table-cell>
                  </table:table-row>
                  <table:table-row table:style-name="row">
                    <table:table-cell table:style-name="entry" table:number-rows-spanned="1" table:number-columns-spanned="1">
                      <text:p text:style-name="table_al">RvIG:</text:p>
                      <text:p text:style-name="table_al">Medewerker:</text:p>
                    </table:table-cell>
                    <table:table-cell table:style-name="entry" table:number-rows-spanned="1" table:number-columns-spanned="1">
                      <text:p text:style-name="table_al">Rijksdienst voor identiteitsgegevens, onderdeel van het ministerie van BZK</text:p>
                      <text:p text:style-name="table_al">Een persoon niet in dienst van de gemeente Maastricht. Is enkel bevoegd voor de aanvraag- en uitgifte van reisdocumenten en rijbewijzen</text:p>
                    </table:table-cell>
                  </table:table-row>
                  <table:table-row table:style-name="row">
                    <table:table-cell table:style-name="entry" table:number-rows-spanned="1" table:number-columns-spanned="1">
                      <text:p text:style-name="table_al">Ambtenaar:</text:p>
                    </table:table-cell>
                    <table:table-cell table:style-name="entry" table:number-rows-spanned="1" table:number-columns-spanned="1">
                      <text:p text:style-name="table_al">Een beëdigd ambtenaar in dienst van de gemeente Maastricht. Is bevoegd voor alle stappen binnen het proces van functiescheiding voor reisdocumenten en rijbewijzen</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1</text:span> Inleiding</text:p>
            <text:section text:name="artikel_id1-3-2-2-2-2" text:style-name="artikel">
              <text:p text:style-name="artikel_kop_titel"><text:span text:style-name="artikel_kop_label"/> <text:span text:style-name="artikel_kop_nr">1.1</text:span> Algemeen</text:p>
              <text:p text:style-name="al">Voor de processen rondom het aanvragen, verstrekken, beheer en uitreiken van waardedocumenten is informatieveiligheid cruciaal. Met waardedocumenten worden de Nederlandse documenten paspoorten, identiteitskaarten en rijbewijzen bedoeld.</text:p>
            </text:section>
            <text:section text:name="artikel_id1-3-2-2-2-3" text:style-name="artikel">
              <text:p text:style-name="artikel_kop_titel"><text:span text:style-name="artikel_kop_label"/> <text:span text:style-name="artikel_kop_nr">1.2</text:span> Doel</text:p>
              <text:p text:style-name="al">Het doel van deze regeling “Bevoegdheden Waardedocumenten” is om met het vastleggen van taken, bevoegdheden en verantwoordelijkheden de beschikbaarheid, integriteit en vertrouwelijkheid van het proces en de waardedocumenten te borgen. </text:p>
            </text:section>
            <text:section text:name="artikel_id1-3-2-2-2-4" text:style-name="artikel">
              <text:p text:style-name="artikel_kop_titel"><text:span text:style-name="artikel_kop_label"/> <text:span text:style-name="artikel_kop_nr">1.3</text:span> Scope</text:p>
              <text:p text:style-name="al">In dit document zijn taken, verantwoordelijkheden en bevoegdheden beschreven van de beveiligingsfunctionaris en autorisatiebevoegden die een rol hebben in het beheer van en toezicht houden op de (processen van) waardedocumenten. </text:p>
              <text:p text:style-name="al"/>
              <text:p text:style-name="al">Deze regeling onderkent de volgende bevoegden binnen het proces van reisdocumenten en rijbewijzen: beveiligingsfunctionaris, autorisatiebevoegde, aanvraagbevoegde, verstrek- en beheerbevoegden, ontvangstbehoefte en uitreikbevoegde. Bij reisdocumenten zijn ook nog aanvraagbevoegde aangewezen voor het mobiel vingerafdrukopnameapparaat. </text:p>
              <text:p text:style-name="al"/>
              <text:p text:style-name="al">De verdeling van de beheer- en toezichtrollen is in lijn met de organisatiebrede afspraken. De taken, verantwoordelijkheden en bevoegdheden per rol en de bijbehorende competenties zijn bepalend voor de plaats in de organisatie waar deze belegd zijn.</text:p>
            </text:section>
            <text:section text:name="artikel_id1-3-2-2-2-5" text:style-name="artikel">
              <text:p text:style-name="artikel_kop_titel"><text:span text:style-name="artikel_kop_label"/> <text:span text:style-name="artikel_kop_nr">1.4</text:span> Grondslag </text:p>
              <text:p text:style-name="al">Deze regeling is vanuit de paspoortregelgeving en vanuit de rijbewijzenregelgeving verplicht. De grondslag voor de totstandkoming van deze beheerregeling is artikel 79, 80b en 93 van de PUN 2001 en artikel 119 en 128, lid 6 van het Reglement Rijbewijzen. Hierin is vermeld dat de burgemeester de volgende functionarissen aanwijst:</text:p>
              <text:list text:style-name="id1-3-2-2-2-5-3">
                <text:list-item text:style-override="id1-3-2-2-2-5-3-1">
                  <text:number>-</text:number>
                  <text:p text:style-name="al">Beveiligingsfunctionaris waardedocumenten, die voor reisdocumenten en rijbewijzen belast is met het beheer van en het toezicht op de naleving van de beveiligingsprocedure;</text:p>
                </text:list-item>
                <text:list-item text:style-override="id1-3-2-2-2-5-3-2">
                  <text:number>-</text:number>
                  <text:p text:style-name="al">Aanvraag-en ontvangstbevoegden reisdocumenten en rijbewijzen, die belast zijn met de aanvraag, ontvangst en beheerprocessen van deze waardedocumenten;</text:p>
                </text:list-item>
                <text:list-item text:style-override="id1-3-2-2-2-5-3-3">
                  <text:number>-</text:number>
                  <text:p text:style-name="al">Autorisatiebevoegden reisdocumenten, die zorgdragen voor het autorisatiebeheer binnen Paspoorten en Nederlandse Identiteitskaarten;</text:p>
                </text:list-item>
                <text:list-item text:style-override="id1-3-2-2-2-5-3-4">
                  <text:number>-</text:number>
                  <text:p text:style-name="al">Uitreikbevoegden reisdocumenten en rijbewijzen, die belast zijn met het uitreiken van deze waardedocumenten;</text:p>
                </text:list-item>
                <text:list-item text:style-override="id1-3-2-2-2-5-3-5">
                  <text:number>-</text:number>
                  <text:p text:style-name="al">Medewerkers mobiele vingerafdruk opnameapparaat, die belast zijn met het aanvragen van reisdocumenten via dit mobiele apparaat;</text:p>
                </text:list-item>
                <text:list-item text:style-override="id1-3-2-2-2-5-3-6">
                  <text:number>-</text:number>
                  <text:p text:style-name="al">medewerkers die bevoegd zijn met de taken van het Reisdocumenten Aanvraag- en Archiefstation (RAAS)/Reisdocumenten Informatiesysteem (ReIS).</text:p>
                </text:list-item>
              </text:list>
            </text:section>
            <text:section text:name="artikel_id1-3-2-2-2-6" text:style-name="artikel">
              <text:p text:style-name="artikel_kop_titel"><text:span text:style-name="artikel_kop_label"/> <text:span text:style-name="artikel_kop_nr">1.5</text:span> Vaststelling</text:p>
              <text:p text:style-name="al">De burgemeester stelt deze beheerregeling vast en wijst hiermee de functionarissen en bevoegden aan zoals opgenomen in de bijlage 2. </text:p>
              <text:p text:style-name="al">Hoofdstuk 1 bevat de inleiding op deze beheerregeling. De hoofdstukken 2 tot en met 13 omvatten de werkzaamheden, met taakomschrijving en verantwoordelijkheden, en de bevoegdheden per rol. </text:p>
              <text:p text:style-name="al">In de bijlage zijn de aanwijzingsbesluiten door de burgemeester opgenomen. </text:p>
            </text:section>
            <text:p text:style-name="hoofdstuk_bottom"/>
          </text:section>
          <text:section text:name="hoofdstuk_id1-3-2-2-3" text:style-name="hoofdstuk">
            <text:p text:style-name="hoofdstuk_kop"><text:span text:style-name="label">Hoofdstuk</text:span> <text:span text:style-name="nr">2:</text:span> De beveiligingsfunctionaris waardedocumenten</text:p>
            <text:section text:name="artikel_id1-3-2-2-3-2" text:style-name="artikel">
              <text:p text:style-name="artikel_kop_titel"><text:span text:style-name="artikel_kop_label"/> </text:p>
              <text:p text:style-name="al">
              <text:span text:style-name="nadrukvet">2 Beveiligingsfunctionaris waardedocumenten</text:span>
            </text:p>
              <text:p text:style-name="al">De beveiligingsfunctionaris waardedocumenten is aangesteld voor het beheer van en het toezicht op de naleving van de beveiligingsprocedures reisdocumenten en rijbewijzen. De taken en verantwoordelijkheden van deze functionaris dienen in een functiebeschrijving te zijn opgenomen. </text:p>
              <text:p text:style-name="al"/>
              <text:p text:style-name="al">De beveiligingsfunctionaris waardedocumenten is rechtstreeks verantwoording schuldig aan de burgemeester. Van de aanwijzing of de vervanging van de beveiligingsfunctionaris waardedocumenten moet schriftelijk melding worden gedaan aan het RvIG.</text:p>
            </text:section>
            <text:section text:name="artikel_id1-3-2-2-3-3" text:style-name="artikel">
              <text:p text:style-name="artikel_kop_titel"><text:span text:style-name="artikel_kop_label"/> <text:span text:style-name="artikel_kop_nr">2.1</text:span> Werkzaamheden</text:p>
              <text:p text:style-name="al">De belangrijkste taken en verantwoordelijkheden van de beveiligingsfunctionaris waardedocumenten zijn:</text:p>
              <text:list text:style-name="id1-3-2-2-3-3-3">
                <text:list-item text:style-override="id1-3-2-2-3-3-3-1">
                  <text:number>1.</text:number>
                  <text:p text:style-name="al">Controle (steekproefsgewijs) op de naleving van de beveiligingsprocessen, -procedures en instructies betreffende reisdocumenten mede aan de hand van de normeringen uit de Zelfevaluatie Reisdocumenten;</text:p>
                </text:list-item>
                <text:list-item text:style-override="id1-3-2-2-3-3-3-2">
                  <text:number>2.</text:number>
                  <text:p text:style-name="al">Controle op een juiste afhandeling van de Zelfevaluatie Reisdocumenten;</text:p>
                </text:list-item>
                <text:list-item text:style-override="id1-3-2-2-3-3-3-3">
                  <text:number>3.</text:number>
                  <text:p text:style-name="al">(Laten) verrichten van onderzoek bij beveiligingsincidenten met het doel dergelijke situaties in de toekomst te voorkomen;</text:p>
                </text:list-item>
                <text:list-item text:style-override="id1-3-2-2-3-3-3-4">
                  <text:number>4.</text:number>
                  <text:p text:style-name="al">Naar aanleiding van onderzoek/controles en/of incidenten signaleren van knelpunten/tekortkomingen in de beveiligingsvoorzieningen;</text:p>
                </text:list-item>
                <text:list-item text:style-override="id1-3-2-2-3-3-3-5">
                  <text:number>5.</text:number>
                  <text:p text:style-name="al">Bewaken van uit te voeren acties voortkomend uit onderzoek, incidenten of naar aanleiding van de jaarlijkse actualisering van het beveiligingsplan of beveiligingsrichtlijn; </text:p>
                </text:list-item>
                <text:list-item text:style-override="id1-3-2-2-3-3-3-6">
                  <text:number>6.</text:number>
                  <text:p text:style-name="al">Toezicht houden op de actualiteit van de beveiligingsrichtlijn waardedocumenten, de beveiligingsprocessen, -procedures/afspraken en instructies;</text:p>
                </text:list-item>
                <text:list-item text:style-override="id1-3-2-2-3-3-3-7">
                  <text:number>7.</text:number>
                  <text:p text:style-name="al">Gevraagd en ongevraagd advies geven aan de burgemeester en het directieteam (DT) over verbeteringen ten aanzien van de beveiliging; </text:p>
                </text:list-item>
                <text:list-item text:style-override="id1-3-2-2-3-3-3-8">
                  <text:number>8.</text:number>
                  <text:p text:style-name="al">Adviseren bij het ontwikkelen van nieuwe beveiligingsprocedures en onderhouden/aanpassen van bestaande beveiligingsprocedures;</text:p>
                </text:list-item>
                <text:list-item text:style-override="id1-3-2-2-3-3-3-9">
                  <text:number>9.</text:number>
                  <text:p text:style-name="al">Bevorderen van eenduidigheid, efficiëntie en effectiviteit ten aanzien van beveiligingsaspecten door het ten minste eenmaal per jaar geven van voorlichting en instructie aan medewerkers en het toetsen van de bestaande beveiligingsprocedures; </text:p>
                </text:list-item>
                <text:list-item text:style-override="id1-3-2-2-3-3-3-10">
                  <text:number>10.</text:number>
                  <text:p text:style-name="al">Toezicht houden of (nieuwe) medewerkers worden geïnstrueerd en bekendgemaakt met de beveiligingsprocedures en –processen met betrekking tot reisdocumenten;</text:p>
                </text:list-item>
                <text:list-item text:style-override="id1-3-2-2-3-3-3-11">
                  <text:number>11.</text:number>
                  <text:p text:style-name="al">Registreren van de meldingen van beveiligingsincidenten; </text:p>
                </text:list-item>
                <text:list-item text:style-override="id1-3-2-2-3-3-3-12">
                  <text:number>12.</text:number>
                  <text:p text:style-name="al">Rapporteren aan de burgemeester betreffende de stand van zaken van beveiliging, eventueel naar aanleiding van bijzonderheden/incidenten;</text:p>
                </text:list-item>
                <text:list-item text:style-override="id1-3-2-2-3-3-3-13">
                  <text:number>13.</text:number>
                  <text:p text:style-name="al">Rapporteren van de uitkomsten van controles en onderzoeken aan de burgemeester.</text:p>
                </text:list-item>
              </text:list>
            </text:section>
            <text:section text:name="artikel_id1-3-2-2-3-4" text:style-name="artikel">
              <text:p text:style-name="artikel_kop_titel"><text:span text:style-name="artikel_kop_label"/> <text:span text:style-name="artikel_kop_nr">2.2</text:span> Bevoegdheden</text:p>
              <text:p text:style-name="al">Om aan bovenstaande te kunnen voldoen heeft de beveiligingsfunctionaris waardedocumenten de volgende bevoegdheden:</text:p>
              <text:list text:style-name="id1-3-2-2-3-4-3">
                <text:list-item text:style-override="id1-3-2-2-3-4-3-1">
                  <text:number>1.</text:number>
                  <text:p text:style-name="al">De beveiligingsfunctionaris waardedocumenten voert zijn taken onafhankelijk van de uitvoering van taken en werkprocessen met betrekking tot het aanvragen, beheer en de uitgifte van reisdocumenten uit.</text:p>
                </text:list-item>
                <text:list-item text:style-override="id1-3-2-2-3-4-3-2">
                  <text:number>2.</text:number>
                  <text:p text:style-name="al">De beveiligingsfunctionaris waardedocumenten legt rechtstreeks verantwoording af aan de burgemeester zonder tussenkomst van de leidinggevenden in de lijn.</text:p>
                </text:list-item>
              </text:list>
            </text:section>
            <text:section text:name="artikel_id1-3-2-2-3-5" text:style-name="artikel">
              <text:p text:style-name="artikel_kop_titel"><text:span text:style-name="artikel_kop_label"/> <text:span text:style-name="artikel_kop_nr">2.3</text:span> Positionering in de organisatie</text:p>
              <text:p text:style-name="al">Gezien de benodigde onafhankelijke positie is de functie gepositioneerd bij de specialist informatiebeveiliging die valt onder de teammanager team Realisatie. Als plaatsvervangende beveiligingsfunctionaris is de implementatiespecialist aangewezen. Deze is gepositioneerd onder teammanager Team Techniek.</text:p>
              <text:p text:style-name="al"/>
              <text:p text:style-name="al">De beveiligingsfunctionaris waardedocumenten wordt krachtens artikel 93 lid 8 PUN 2001 en artikel 128 lid 6 Reglement Rijbewijzen door de burgemeester aangewezen. </text:p>
            </text:section>
            <text:p text:style-name="hoofdstuk_bottom"/>
          </text:section>
          <text:section text:name="hoofdstuk_id1-3-2-2-4" text:style-name="hoofdstuk">
            <text:p text:style-name="hoofdstuk_kop"><text:span text:style-name="label">Hoofdstuk</text:span> <text:span text:style-name="nr">3:</text:span> De autorisatiebevoegde reisdocumenten</text:p>
            <text:section text:name="artikel_id1-3-2-2-4-2" text:style-name="artikel">
              <text:p text:style-name="artikel_kop_titel"><text:span text:style-name="artikel_kop_label"/> </text:p>
              <text:p text:style-name="al">
              <text:span text:style-name="nadrukvet">3 Autorisatiebevoegde reisdocumenten</text:span>
            </text:p>
              <text:p text:style-name="al">De Autorisatiebevoegde reisdocumenten (ABR) voor de Reisdocumenten Aangifte en Aanvraag Stations (RAAS) is degene die verantwoordelijk is voor autorisaties en autorisatiebeheer binnen het reisdocumentenproces.</text:p>
            </text:section>
            <text:section text:name="artikel_id1-3-2-2-4-3" text:style-name="artikel">
              <text:p text:style-name="artikel_kop_titel"><text:span text:style-name="artikel_kop_label"/> <text:span text:style-name="artikel_kop_nr">3.1</text:span> Werkzaamheden</text:p>
              <text:p text:style-name="al">De belangrijkste taken en verantwoordelijkheden van de Autorisatie Bevoegde Reisdocumenten/ Aanvraagstations zijn:</text:p>
              <text:list text:style-name="id1-3-2-2-4-3-3">
                <text:list-item text:style-override="id1-3-2-2-4-3-3-1">
                  <text:number>1.</text:number>
                  <text:p text:style-name="al">Toekennen van autorisaties voor de reisdocumentenmodules (RAAS en aanvraagstations); </text:p>
                </text:list-item>
                <text:list-item text:style-override="id1-3-2-2-4-3-3-2">
                  <text:number>2.</text:number>
                  <text:p text:style-name="al">Beëindigen van autorisaties voor de reisdocumentenmodules (RAAS en aanvraagstations); </text:p>
                </text:list-item>
                <text:list-item text:style-override="id1-3-2-2-4-3-3-3">
                  <text:number>3.</text:number>
                  <text:p text:style-name="al">Melden van de autorisaties en wijzigingen daarin bij Identiteit en Diensten, het bedrijf dat in opdracht van de minister van BZK-reisdocumenten produceert;</text:p>
                </text:list-item>
                <text:list-item text:style-override="id1-3-2-2-4-3-3-4">
                  <text:number>4.</text:number>
                  <text:p text:style-name="al">Registreren aan wie, wanneer deze autorisaties zijn verstrekt en beëindigd;</text:p>
                </text:list-item>
                <text:list-item text:style-override="id1-3-2-2-4-3-3-5">
                  <text:number>5.</text:number>
                  <text:p text:style-name="al">In ontvangstnemen van identificatiekaarten en daarop betrekking hebbende codes; </text:p>
                </text:list-item>
                <text:list-item text:style-override="id1-3-2-2-4-3-3-6">
                  <text:number>6.</text:number>
                  <text:p text:style-name="al">Toezicht houden op het zorgvuldig gebruik van deze autorisaties, d.w.z.</text:p>
                </text:list-item>
                <text:list-item text:style-override="id1-3-2-2-4-3-3-7">
                  <text:number>7.</text:number>
                  <text:p text:style-name="al">Toezien op het wijzigen van de pincode behorende bij de persoonsgebonden identificatiekaart, bij de eerste uitgifte;</text:p>
                </text:list-item>
                <text:list-item text:style-override="id1-3-2-2-4-3-3-8">
                  <text:number>8.</text:number>
                  <text:p text:style-name="al">Erop toezien dat de persoonsgebonden identificatiekaarten en pincodes worden nooit uitgeleend of bekend gemaakt aan anderen;</text:p>
                </text:list-item>
                <text:list-item text:style-override="id1-3-2-2-4-3-3-9">
                  <text:number>9.</text:number>
                  <text:p text:style-name="al">Toezicht houden op dat persoonsgebonden identificatiekaarten bewaard worden in een beveiligde ruimte.</text:p>
                </text:list-item>
                <text:list-item text:style-override="id1-3-2-2-4-3-3-10">
                  <text:number>10.</text:number>
                  <text:p text:style-name="al">Bijdrage leveren aan de periodieke controle en rapportage over de noodzakelijke beheeraspecten (logische toegangsbeveiliging, back-up).</text:p>
                </text:list-item>
              </text:list>
            </text:section>
            <text:section text:name="artikel_id1-3-2-2-4-4" text:style-name="artikel">
              <text:p text:style-name="artikel_kop_titel"><text:span text:style-name="artikel_kop_label"/> <text:span text:style-name="artikel_kop_nr">3.2</text:span> Bevoegdheden</text:p>
              <text:p text:style-name="al">Om aan bovenstaande te kunnen voldoen, heeft de autorisatiebevoegde eisdocumenten/aanvraagstations de volgende bevoegdheden:</text:p>
              <text:list text:style-name="id1-3-2-2-4-4-3">
                <text:list-item text:style-override="id1-3-2-2-4-4-3-1">
                  <text:number>1.</text:number>
                  <text:p text:style-name="al">Uitzetten van richtlijnen met betrekking tot het gebruik van de autorisaties </text:p>
                </text:list-item>
                <text:list-item text:style-override="id1-3-2-2-4-4-3-2">
                  <text:number>2.</text:number>
                  <text:p text:style-name="al">De autorisatiebevoegde reisdocumenten/aanvraagstations legt verantwoording af aan de burgemeester met tussenkomst van de manager in de lijn.</text:p>
                </text:list-item>
              </text:list>
            </text:section>
            <text:section text:name="artikel_id1-3-2-2-4-5" text:style-name="artikel">
              <text:p text:style-name="artikel_kop_titel"><text:span text:style-name="artikel_kop_label"/> <text:span text:style-name="artikel_kop_nr">3.3</text:span> Positionering in de organisatie</text:p>
              <text:p text:style-name="al">Gezien de aard van de werkzaamheden is de functie gepositioneerd onder de vakspecialisten die vallen onder de teammanager van team Reizen &amp; Documenten. </text:p>
            </text:section>
            <text:p text:style-name="hoofdstuk_bottom"/>
          </text:section>
          <text:section text:name="hoofdstuk_id1-3-2-2-5" text:style-name="hoofdstuk">
            <text:p text:style-name="hoofdstuk_kop"><text:span text:style-name="label">Hoofdstuk</text:span> <text:span text:style-name="nr">4:</text:span> De aanvraagbevoegden reisdocumenten </text:p>
            <text:section text:name="artikel_id1-3-2-2-5-2" text:style-name="artikel">
              <text:p text:style-name="artikel_kop_titel"><text:span text:style-name="artikel_kop_label"/> </text:p>
              <text:p text:style-name="al">
              <text:span text:style-name="nadrukvet">4 Aanvraagbevoegden Reisdocumenten</text:span>
            </text:p>
              <text:p text:style-name="al">Aanvraagbevoegden reisdocumenten zijn medewerkers en ambtenaren binnen het team Reizen &amp; Documenten van de afdeling Publieke Dienstverlening die de identiteit vaststellen en aanvragen aannemen. </text:p>
            </text:section>
            <text:section text:name="artikel_id1-3-2-2-5-3" text:style-name="artikel">
              <text:p text:style-name="artikel_kop_titel"><text:span text:style-name="artikel_kop_label"/> <text:span text:style-name="artikel_kop_nr">4.1</text:span> Werkzaamheden</text:p>
              <text:p text:style-name="al">De belangrijkste taken en verantwoordelijkheden van de aanvraagbevoegden reisdocumenten zijn:</text:p>
              <text:list text:style-name="id1-3-2-2-5-3-3">
                <text:list-item text:style-override="id1-3-2-2-5-3-3-1">
                  <text:number>1.</text:number>
                  <text:p text:style-name="al">Opstarten van het aanvraagstation en reisdocumenten module;</text:p>
                </text:list-item>
                <text:list-item text:style-override="id1-3-2-2-5-3-3-2">
                  <text:number>2.</text:number>
                  <text:p text:style-name="al">Volledig en juist identificeren van de aanvrager (identiteit en nationaliteit);</text:p>
                </text:list-item>
                <text:list-item text:style-override="id1-3-2-2-5-3-3-3">
                  <text:number>3.</text:number>
                  <text:p text:style-name="al">Aanvraagproces voor reisdocumenten doorlopen (conform de procedure aanvragen van reisdocumenten);</text:p>
                </text:list-item>
                <text:list-item text:style-override="id1-3-2-2-5-3-3-4">
                  <text:number>4.</text:number>
                  <text:p text:style-name="al">Beslissen op de aanvraag en de vastlegging van gegevens in het reisdocumentenstation;</text:p>
                </text:list-item>
              </text:list>
            </text:section>
            <text:section text:name="artikel_id1-3-2-2-5-4" text:style-name="artikel">
              <text:p text:style-name="artikel_kop_titel"><text:span text:style-name="artikel_kop_label"/> <text:span text:style-name="artikel_kop_nr">4.2</text:span> Bevoegdheden </text:p>
              <text:p text:style-name="al">Aanvraagbevoegden zijn door de burgemeester aangewezen om aanvragen van reisdocumenten in behandeling te nemen en handelingen te verrichten die nodig zijn om het aanvraagproces te voltooien.</text:p>
            </text:section>
            <text:section text:name="artikel_id1-3-2-2-5-5" text:style-name="artikel">
              <text:p text:style-name="artikel_kop_titel"><text:span text:style-name="artikel_kop_label"/> <text:span text:style-name="artikel_kop_nr">4.3</text:span> functiescheiding</text:p>
              <text:p text:style-name="al">Aanvraagbevoegden zijn gebonden aan strikte functiescheiding. Deze functiescheiding moet geborgd zijn tussen het aanvraag- en verstrekproces, het ontvangstproces en het uitreikproces. </text:p>
            </text:section>
            <text:section text:name="artikel_id1-3-2-2-5-6" text:style-name="artikel">
              <text:p text:style-name="artikel_kop_titel"><text:span text:style-name="artikel_kop_label"/> <text:span text:style-name="artikel_kop_nr">4.4</text:span> Positionering in de organisatie</text:p>
              <text:p text:style-name="al">Gezien de aard van de werkzaamheden is de functie gepositioneerd onder de medewerkers en ambtenaren van de teammanager Reizen &amp; Documenten. </text:p>
            </text:section>
            <text:p text:style-name="hoofdstuk_bottom"/>
          </text:section>
          <text:section text:name="hoofdstuk_id1-3-2-2-6" text:style-name="hoofdstuk">
            <text:p text:style-name="hoofdstuk_kop"><text:span text:style-name="label">Hoofdstuk</text:span> <text:span text:style-name="nr">5:</text:span> De verstrek- en beheerbevoegden reisdocumenten </text:p>
            <text:section text:name="artikel_id1-3-2-2-6-2" text:style-name="artikel">
              <text:p text:style-name="artikel_kop_titel"><text:span text:style-name="artikel_kop_label"/> </text:p>
              <text:p text:style-name="al">
              <text:span text:style-name="nadrukvet">5 Verstrekbevoegden Reisdocumenten</text:span>
            </text:p>
              <text:p text:style-name="al">Verstrek- en beheerbevoegden reisdocumenten zijn ambtenaren binnen het team Reizen &amp; Documenten van de afdeling Publieke Dienstverlening die de aanvraag beoordelen en de aanvraag verzenden. </text:p>
            </text:section>
            <text:section text:name="artikel_id1-3-2-2-6-3" text:style-name="artikel">
              <text:p text:style-name="artikel_kop_titel"><text:span text:style-name="artikel_kop_label"/> <text:span text:style-name="artikel_kop_nr">5.1</text:span> Werkzaamheden</text:p>
              <text:p text:style-name="al">De belangrijkste taken en verantwoordelijkheden van de verstrek- en beheerbevoegden reisdocumenten zijn:</text:p>
              <text:list text:style-name="id1-3-2-2-6-3-3">
                <text:list-item text:style-override="id1-3-2-2-6-3-3-1">
                  <text:number>1.</text:number>
                  <text:p text:style-name="al">Opstarten van het reisdocumenten aanvraag- archiefstation;</text:p>
                </text:list-item>
                <text:list-item text:style-override="id1-3-2-2-6-3-3-2">
                  <text:number>2.</text:number>
                  <text:p text:style-name="al">Controleren van de aanvraag;</text:p>
                </text:list-item>
                <text:list-item text:style-override="id1-3-2-2-6-3-3-3">
                  <text:number>3.</text:number>
                  <text:p text:style-name="al">Verzenden van de aanvraag naar de leverancier van reisdocumenten;</text:p>
                </text:list-item>
                <text:list-item text:style-override="id1-3-2-2-6-3-3-4">
                  <text:number>4.</text:number>
                  <text:p text:style-name="al">Beheren van de aanvraagformulieren;</text:p>
                </text:list-item>
                <text:list-item text:style-override="id1-3-2-2-6-3-3-5">
                  <text:number>5.</text:number>
                  <text:p text:style-name="al">Ontvangstnemen van de reisdocumenten van de ontvangstmedewerker;</text:p>
                </text:list-item>
                <text:list-item text:style-override="id1-3-2-2-6-3-3-6">
                  <text:number>6.</text:number>
                  <text:p text:style-name="al">Controleren van de verwachte ontvangsten, reisdocumenten, en personalisaties;</text:p>
                </text:list-item>
                <text:list-item text:style-override="id1-3-2-2-6-3-3-7">
                  <text:number>7.</text:number>
                  <text:p text:style-name="al">Inklaren van de reisdocumenten. </text:p>
                </text:list-item>
              </text:list>
            </text:section>
            <text:section text:name="artikel_id1-3-2-2-6-4" text:style-name="artikel">
              <text:p text:style-name="artikel_kop_titel"><text:span text:style-name="artikel_kop_label"/> <text:span text:style-name="artikel_kop_nr">5.2</text:span> Bevoegdheden </text:p>
              <text:p text:style-name="al">Verstrek- en beheerbevoegden zijn door de burgemeester aangewezen om aanvragen te beoordelen te verzenden en handelingen te verrichten die nodig zijn om het aanvraagproces te voltooien.</text:p>
            </text:section>
            <text:section text:name="artikel_id1-3-2-2-6-5" text:style-name="artikel">
              <text:p text:style-name="artikel_kop_titel"><text:span text:style-name="artikel_kop_label"/> <text:span text:style-name="artikel_kop_nr">5.3</text:span> functiescheiding</text:p>
              <text:p text:style-name="al">Aanvraagbevoegden zijn gebonden aan strikte functiescheiding. Deze functiescheiding moet geborgd zijn tussen het aanvraag- en verstrekproces, het ontvangstproces en het uitreikproces.</text:p>
            </text:section>
            <text:section text:name="artikel_id1-3-2-2-6-6" text:style-name="artikel">
              <text:p text:style-name="artikel_kop_titel"><text:span text:style-name="artikel_kop_label"/> <text:span text:style-name="artikel_kop_nr">5.4</text:span> Positionering in de organisatie</text:p>
              <text:p text:style-name="al">Gezien de aard van de werkzaamheden is de functie gepositioneerd onder de ambtenaren van de teammanager Reizen &amp; Documenten. </text:p>
            </text:section>
            <text:p text:style-name="hoofdstuk_bottom"/>
          </text:section>
          <text:section text:name="hoofdstuk_id1-3-2-2-7" text:style-name="hoofdstuk">
            <text:p text:style-name="hoofdstuk_kop"><text:span text:style-name="label">Hoofdstuk</text:span> <text:span text:style-name="nr">6:</text:span> Ontvangstbevoegden reisdocumenten </text:p>
            <text:section text:name="artikel_id1-3-2-2-7-2" text:style-name="artikel">
              <text:p text:style-name="artikel_kop_titel"><text:span text:style-name="artikel_kop_label"/> </text:p>
              <text:p text:style-name="al">
              <text:span text:style-name="nadrukvet">6 Ontvangstbevoegden Reisdocumenten</text:span>
            </text:p>
              <text:p text:style-name="al">Ontvangstbevoegden reisdocumenten zijn ambtenaren binnen het team Postbehandeling en Archivering die de reisdocumenten in ontvangst nemen van distributeur Mikropakket. </text:p>
            </text:section>
            <text:section text:name="artikel_id1-3-2-2-7-3" text:style-name="artikel">
              <text:p text:style-name="artikel_kop_titel"><text:span text:style-name="artikel_kop_label"/> <text:span text:style-name="artikel_kop_nr">6.1</text:span> Werkzaamheden</text:p>
              <text:p text:style-name="al">De belangrijkste taken en verantwoordelijkheden van de ontvangstbevoegden reisdocumenten zijn:</text:p>
              <text:list text:style-name="id1-3-2-2-7-3-3">
                <text:list-item text:style-override="id1-3-2-2-7-3-3-1">
                  <text:number>1.</text:number>
                  <text:p text:style-name="al">In ontvangstnemen van de reisdocumenten; en </text:p>
                </text:list-item>
                <text:list-item text:style-override="id1-3-2-2-7-3-3-2">
                  <text:number>2.</text:number>
                  <text:p text:style-name="al">Op een beveiligde manier afgeven aan de medewerker verstrekken- en beheerbevoegde.</text:p>
                </text:list-item>
              </text:list>
            </text:section>
            <text:section text:name="artikel_id1-3-2-2-7-4" text:style-name="artikel">
              <text:p text:style-name="artikel_kop_titel"><text:span text:style-name="artikel_kop_label"/> <text:span text:style-name="artikel_kop_nr">6.2</text:span> Bevoegdheden </text:p>
              <text:p text:style-name="al">Ontvangstbevoegden reisdocumenten zijn aangewezen om reisdocumenten in ontvangst te nemen. </text:p>
            </text:section>
            <text:section text:name="artikel_id1-3-2-2-7-5" text:style-name="artikel">
              <text:p text:style-name="artikel_kop_titel"><text:span text:style-name="artikel_kop_label"/> <text:span text:style-name="artikel_kop_nr">6.3</text:span> functiescheiding</text:p>
              <text:p text:style-name="al">Ontvangstbevoegden reisdocumenten zijn vastgelegd in het formulier ‘<text:span text:style-name="nadrukcur">Machtiging tot ontvangstneming documenten’.</text:span></text:p>
            </text:section>
            <text:section text:name="artikel_id1-3-2-2-7-6" text:style-name="artikel">
              <text:p text:style-name="artikel_kop_titel"><text:span text:style-name="artikel_kop_label"/> <text:span text:style-name="artikel_kop_nr">6.4</text:span> Positionering in de organisatie</text:p>
              <text:p text:style-name="al">Gezien de aard van de werkzaamheden is de functie gepositioneerd onder de ambtenaren van de teammanager Postbehandeling en Archivering. </text:p>
            </text:section>
            <text:p text:style-name="hoofdstuk_bottom"/>
          </text:section>
          <text:section text:name="hoofdstuk_id1-3-2-2-8" text:style-name="hoofdstuk">
            <text:p text:style-name="hoofdstuk_kop"><text:span text:style-name="label">Hoofdstuk</text:span> <text:span text:style-name="nr">7:</text:span> Uitreikbevoegden reisdocumenten </text:p>
            <text:section text:name="artikel_id1-3-2-2-8-2" text:style-name="artikel">
              <text:p text:style-name="artikel_kop_titel"><text:span text:style-name="artikel_kop_label"/> </text:p>
              <text:p text:style-name="al">
              <text:span text:style-name="nadrukvet">7 Uitreikbevoegden Reisdocumenten</text:span>
            </text:p>
              <text:p text:style-name="al">Uitreikbevoegden reisdocumenten zijn medewerkers en ambtenaren binnen het team Reizen &amp; Documenten van de afdeling Publieke Dienstverlening die aangevraagde reisdocumenten uitreiken aan de aanvrager. </text:p>
            </text:section>
            <text:section text:name="artikel_id1-3-2-2-8-3" text:style-name="artikel">
              <text:p text:style-name="artikel_kop_titel"><text:span text:style-name="artikel_kop_label"/> <text:span text:style-name="artikel_kop_nr">7.1</text:span> Werkzaamheden</text:p>
              <text:p text:style-name="al">De belangrijkste taken en verantwoordelijkheden van de uitreikbevoegden reisdocumenten zijn:</text:p>
              <text:list text:style-name="id1-3-2-2-8-3-3">
                <text:list-item text:style-override="id1-3-2-2-8-3-3-1">
                  <text:number>1.</text:number>
                  <text:p text:style-name="al">Volledig en juist identificeren van de aanvrager (identiteit en nationaliteit);</text:p>
                </text:list-item>
                <text:list-item text:style-override="id1-3-2-2-8-3-3-2">
                  <text:number>2.</text:number>
                  <text:p text:style-name="al">Uitreikproces voor reisdocumenten doorlopen (conform de procedure uitreiken en vernietigen van reisdocumenten);</text:p>
                </text:list-item>
                <text:list-item text:style-override="id1-3-2-2-8-3-3-3">
                  <text:number>3.</text:number>
                  <text:p text:style-name="al">Juist registreren van de uitreiking;</text:p>
                </text:list-item>
                <text:list-item text:style-override="id1-3-2-2-8-3-3-4">
                  <text:number>4.</text:number>
                  <text:p text:style-name="al">Vernietigen van ingenomen (vervallen) reisdocumenten;</text:p>
                </text:list-item>
              </text:list>
            </text:section>
            <text:section text:name="artikel_id1-3-2-2-8-4" text:style-name="artikel">
              <text:p text:style-name="artikel_kop_titel"><text:span text:style-name="artikel_kop_label"/> <text:span text:style-name="artikel_kop_nr">7.2</text:span> Bevoegdheden </text:p>
              <text:p text:style-name="al">Uitreikbevoegden reisdocumenten zijn door de burgemeester aangewezen om reisdocumenten namens de burgemeester te mogen uitreiken.</text:p>
            </text:section>
            <text:section text:name="artikel_id1-3-2-2-8-5" text:style-name="artikel">
              <text:p text:style-name="artikel_kop_titel"><text:span text:style-name="artikel_kop_label"/> <text:span text:style-name="artikel_kop_nr">7.3</text:span> functiescheiding</text:p>
              <text:p text:style-name="al">Aanvraagbevoegden zijn gebonden aan strikte functiescheiding. Deze functiescheiding moet geborgd zijn tussen het aanvraag- en verstrekproces, het ontvangstproces en het uitreikproces.</text:p>
            </text:section>
            <text:section text:name="artikel_id1-3-2-2-8-6" text:style-name="artikel">
              <text:p text:style-name="artikel_kop_titel"><text:span text:style-name="artikel_kop_label"/> <text:span text:style-name="artikel_kop_nr">7.4</text:span> Positionering in de organisatie</text:p>
              <text:p text:style-name="al">Gezien de aard van de werkzaamheden is de functie gepositioneerd onder de medewerkers en ambtenaren van de teammanager Reizen &amp; Documenten. </text:p>
            </text:section>
            <text:p text:style-name="hoofdstuk_bottom"/>
          </text:section>
          <text:section text:name="hoofdstuk_id1-3-2-2-9" text:style-name="hoofdstuk">
            <text:p text:style-name="hoofdstuk_kop"><text:span text:style-name="label">Hoofdstuk</text:span> <text:span text:style-name="nr">8:</text:span> Aanvraagbevoegden mobiel vingerafdrukopname-apparaat </text:p>
            <text:section text:name="artikel_id1-3-2-2-9-2" text:style-name="artikel">
              <text:p text:style-name="artikel_kop_titel"><text:span text:style-name="artikel_kop_label"/> </text:p>
              <text:p text:style-name="al">
              <text:span text:style-name="nadrukvet">8 Aanvraagbevoegden mobiel vingerafdrukopnameapparaat</text:span>
            </text:p>
              <text:p text:style-name="al">Aanvraagbevoegden mobiel vingerafdrukopname-apparaat zijn ambtenaren binnen het team Reizen &amp; Documenten van de afdeling Publieke Dienstverlening die aanvragen in behandeling nemen met behulp van het mobiel vingerafdrukopname- apparaat. </text:p>
            </text:section>
            <text:section text:name="artikel_id1-3-2-2-9-3" text:style-name="artikel">
              <text:p text:style-name="artikel_kop_titel"><text:span text:style-name="artikel_kop_label"/> <text:span text:style-name="artikel_kop_nr">8.1</text:span> Werkzaamheden</text:p>
              <text:p text:style-name="al">De taken en verantwoordelijkheden voor de aanvraagbevoegden mobiel vingerafdrukopnameapparaat zijn gelijk aan de aanvraagbevoegden reisdocumenten (zie hoofdstuk 4).</text:p>
            </text:section>
            <text:section text:name="artikel_id1-3-2-2-9-4" text:style-name="artikel">
              <text:p text:style-name="artikel_kop_titel"><text:span text:style-name="artikel_kop_label"/> <text:span text:style-name="artikel_kop_nr">8.2</text:span> Bevoegdheden </text:p>
              <text:p text:style-name="al">De aanvraagbevoegden mobiel vingerafdrukopnameapparaat zijn specifiek voor de uitvoering van deze werkzaamheden aangewezen door de burgemeester.</text:p>
            </text:section>
            <text:section text:name="artikel_id1-3-2-2-9-5" text:style-name="artikel">
              <text:p text:style-name="artikel_kop_titel"><text:span text:style-name="artikel_kop_label"/> <text:span text:style-name="artikel_kop_nr">8.3</text:span> Positionering in de organisatie</text:p>
              <text:p text:style-name="al">Gezien de aard van de werkzaamheden is de functie gepositioneerd onder ambtenaren van de teammanager Reizen &amp; Documenten. </text:p>
            </text:section>
            <text:p text:style-name="hoofdstuk_bottom"/>
          </text:section>
          <text:section text:name="hoofdstuk_id1-3-2-2-10" text:style-name="hoofdstuk">
            <text:p text:style-name="hoofdstuk_kop"><text:span text:style-name="label">Hoofdstuk</text:span> <text:span text:style-name="nr">9:</text:span> De autorisatiebevoegde rijbewijzen </text:p>
            <text:section text:name="artikel_id1-3-2-2-10-2" text:style-name="artikel">
              <text:p text:style-name="artikel_kop_titel"><text:span text:style-name="artikel_kop_label"/> </text:p>
              <text:p text:style-name="al">
              <text:span text:style-name="nadrukvet">9 Autorisatiebevoegde rijbewijzen</text:span>
            </text:p>
              <text:p text:style-name="al">De Autorisatiebevoegde rijbewijzen (ABR) is binnen de gemeente Maastricht degene die verantwoordelijk is voor autorisaties en autorisatiebeheer binnen het rijbewijzenproces. </text:p>
            </text:section>
            <text:section text:name="artikel_id1-3-2-2-10-3" text:style-name="artikel">
              <text:p text:style-name="artikel_kop_titel"><text:span text:style-name="artikel_kop_label"/> <text:span text:style-name="artikel_kop_nr">9.1</text:span> Werkzaamheden</text:p>
              <text:p text:style-name="al">De belangrijkste taken en verantwoordelijkheden van de Autorisatiebevoegde rijbewijzen zijn:</text:p>
              <text:list text:style-name="id1-3-2-2-10-3-3">
                <text:list-item text:style-override="id1-3-2-2-10-3-3-1">
                  <text:number>1.</text:number>
                  <text:p text:style-name="al">Toekennen van autorisaties voor de rijbewijsmodule; </text:p>
                </text:list-item>
                <text:list-item text:style-override="id1-3-2-2-10-3-3-2">
                  <text:number>2.</text:number>
                  <text:p text:style-name="al">Beëindigen van autorisaties voor de rijbewijsmodule; </text:p>
                </text:list-item>
                <text:list-item text:style-override="id1-3-2-2-10-3-3-3">
                  <text:number>3.</text:number>
                  <text:p text:style-name="al">Melden van de autorisaties en wijzigingen daarin bij RDW;</text:p>
                </text:list-item>
                <text:list-item text:style-override="id1-3-2-2-10-3-3-4">
                  <text:number>4.</text:number>
                  <text:p text:style-name="al">Registreren aan wie, wanneer deze autorisaties zijn verstrekt en beëindigd;</text:p>
                </text:list-item>
                <text:list-item text:style-override="id1-3-2-2-10-3-3-5">
                  <text:number>5.</text:number>
                  <text:p text:style-name="al">Toezicht houden op het zorgvuldig gebruik van deze autorisaties, d.w.z.</text:p>
                </text:list-item>
                <text:list-item text:style-override="id1-3-2-2-10-3-3-6">
                  <text:number>6.</text:number>
                  <text:p text:style-name="al">Toezien op het wijzigen van de pincode behorende bij de persoonsgebonden smartcard, bij de eerste uitgifte;</text:p>
                </text:list-item>
                <text:list-item text:style-override="id1-3-2-2-10-3-3-7">
                  <text:number>7.</text:number>
                  <text:p text:style-name="al">Erop toezien dat de persoonsgebonden smartcard en pincodes worden nooit uitgeleend of bekend gemaakt aan anderen;</text:p>
                </text:list-item>
                <text:list-item text:style-override="id1-3-2-2-10-3-3-8">
                  <text:number>8.</text:number>
                  <text:p text:style-name="al">Toezicht houden op dat persoonsgebonden smartcard bewaard worden in een beveiligde ruimte;</text:p>
                </text:list-item>
                <text:list-item text:style-override="id1-3-2-2-10-3-3-9">
                  <text:number>9.</text:number>
                  <text:p text:style-name="al">Zorgdragen voor terugzending van de persoonsgebonden smartcards, indien deze niet meer worden gebruikt;</text:p>
                </text:list-item>
                <text:list-item text:style-override="id1-3-2-2-10-3-3-10">
                  <text:number>10.</text:number>
                  <text:p text:style-name="al">Bijdrage leveren aan de periodieke controle en rapportage over de noodzakelijke beheeraspecten (logische toegangsbeveiliging).</text:p>
                </text:list-item>
              </text:list>
            </text:section>
            <text:section text:name="artikel_id1-3-2-2-10-4" text:style-name="artikel">
              <text:p text:style-name="artikel_kop_titel"><text:span text:style-name="artikel_kop_label"/> <text:span text:style-name="artikel_kop_nr">9.2</text:span> Bevoegdheden</text:p>
              <text:p text:style-name="al">Om aan bovenstaande te kunnen voldoen, dient de autorisatiebevoegde rijbewijzen/aanvraagstations de volgende bevoegdheden te hebben:</text:p>
              <text:list text:style-name="id1-3-2-2-10-4-3">
                <text:list-item text:style-override="id1-3-2-2-10-4-3-1">
                  <text:number>1.</text:number>
                  <text:p text:style-name="al">Het uitzetten van richtlijnen met betrekking tot het gebruik van de autorisaties;</text:p>
                </text:list-item>
              </text:list>
            </text:section>
            <text:section text:name="artikel_id1-3-2-2-10-5" text:style-name="artikel">
              <text:p text:style-name="artikel_kop_titel"><text:span text:style-name="artikel_kop_label"/> <text:span text:style-name="artikel_kop_nr">9.3</text:span> Positionering in de organisatie</text:p>
              <text:p text:style-name="al">Gezien de aard van de werkzaamheden is de functie gepositioneerd onder de vakspecialisten gepositioneerd onder de teammanager van team Reizen &amp; Documenten. </text:p>
            </text:section>
            <text:p text:style-name="hoofdstuk_bottom"/>
          </text:section>
          <text:section text:name="hoofdstuk_id1-3-2-2-11" text:style-name="hoofdstuk">
            <text:p text:style-name="hoofdstuk_kop"><text:span text:style-name="label">Hoofdstuk</text:span> <text:span text:style-name="nr">10:</text:span> Aanvraagbevoegden rijbewijzen </text:p>
            <text:section text:name="artikel_id1-3-2-2-11-2" text:style-name="artikel">
              <text:p text:style-name="artikel_kop_titel"><text:span text:style-name="artikel_kop_label"/> </text:p>
              <text:p text:style-name="al">
              <text:span text:style-name="nadrukvet">10 Aanvraagbevoegden Rijbewijzen</text:span>
            </text:p>
              <text:p text:style-name="al">Aanvraagbevoegden rijbewijzen zijn medewerkers en ambtenaren binnen het team Reizen &amp; Documenten van de afdeling Publieke Dienstverlening die de identiteit vaststellen en aanvragen van rijbewijzen aannemen. </text:p>
            </text:section>
            <text:section text:name="artikel_id1-3-2-2-11-3" text:style-name="artikel">
              <text:p text:style-name="artikel_kop_titel"><text:span text:style-name="artikel_kop_label"/> <text:span text:style-name="artikel_kop_nr">10.1</text:span> Werkzaamheden</text:p>
              <text:p text:style-name="al">De belangrijkste taken en verantwoordelijkheden van de aanvraagbevoegden rijbewijzen zijn:</text:p>
              <text:list text:style-name="id1-3-2-2-11-3-3">
                <text:list-item text:style-override="id1-3-2-2-11-3-3-1">
                  <text:number>1.</text:number>
                  <text:p text:style-name="al">Volledig en juist identificeren van de aanvrager (identiteit);</text:p>
                </text:list-item>
                <text:list-item text:style-override="id1-3-2-2-11-3-3-2">
                  <text:number>2.</text:number>
                  <text:p text:style-name="al">Aanvraagproces voor rijbewijzen doorlopen (conform de procedure aanvragen van rijbewijzen);</text:p>
                </text:list-item>
                <text:list-item text:style-override="id1-3-2-2-11-3-3-3">
                  <text:number>3.</text:number>
                  <text:p text:style-name="al">Beslissen op de aanvraag en de vastlegging van gegevens</text:p>
                </text:list-item>
              </text:list>
            </text:section>
            <text:section text:name="artikel_id1-3-2-2-11-4" text:style-name="artikel">
              <text:p text:style-name="artikel_kop_titel"><text:span text:style-name="artikel_kop_label"/> <text:span text:style-name="artikel_kop_nr">10.2</text:span> Bevoegdheden </text:p>
              <text:p text:style-name="al">Aanvraagbevoegden zijn door de burgemeester aangewezen om aanvragen van rijbewijzen in behandeling nemen en handelingen te verrichten die nodig zijn om het aanvraagproces te voltooien.</text:p>
            </text:section>
            <text:section text:name="artikel_id1-3-2-2-11-5" text:style-name="artikel">
              <text:p text:style-name="artikel_kop_titel"><text:span text:style-name="artikel_kop_label"/> <text:span text:style-name="artikel_kop_nr">10.3</text:span> functiescheiding</text:p>
              <text:p text:style-name="al">Aanvraagbevoegden zijn gebonden aan strikte functiescheiding. Deze functiescheiding moet geborgd zijn tussen het aanvraag- en uitreikproces.</text:p>
            </text:section>
            <text:section text:name="artikel_id1-3-2-2-11-6" text:style-name="artikel">
              <text:p text:style-name="artikel_kop_titel"><text:span text:style-name="artikel_kop_label"/> <text:span text:style-name="artikel_kop_nr">10.4</text:span> Positionering in de organisatie</text:p>
              <text:p text:style-name="al">Gezien de aard van de werkzaamheden is de functie gepositioneerd onder de medewerkers en ambtenaren teammanager Reizen &amp; Documenten. </text:p>
            </text:section>
            <text:p text:style-name="hoofdstuk_bottom"/>
          </text:section>
          <text:section text:name="hoofdstuk_id1-3-2-2-12" text:style-name="hoofdstuk">
            <text:p text:style-name="hoofdstuk_kop"><text:span text:style-name="label">Hoofdstuk</text:span> <text:span text:style-name="nr">11:</text:span> De verstrek- en beheerbevoegden rijbewijzen</text:p>
            <text:section text:name="artikel_id1-3-2-2-12-2" text:style-name="artikel">
              <text:p text:style-name="artikel_kop_titel"><text:span text:style-name="artikel_kop_label"/> </text:p>
              <text:p text:style-name="al">
              <text:span text:style-name="nadrukvet">11 Verstrekbevoegden rijbewijzen</text:span>
            </text:p>
              <text:p text:style-name="al">Verstrek- en beheerbevoegden rijbewijzen zijn ambtenaren binnen het team Reizen &amp; Documenten van de afdeling Publieke Dienstverlening die de aanvraag beoordelen en de aanvraag verzenden. </text:p>
            </text:section>
            <text:section text:name="artikel_id1-3-2-2-12-3" text:style-name="artikel">
              <text:p text:style-name="artikel_kop_titel"><text:span text:style-name="artikel_kop_label"/> <text:span text:style-name="artikel_kop_nr">11.1</text:span> Werkzaamheden</text:p>
              <text:p text:style-name="al">De belangrijkste taken en verantwoordelijkheden van de verstrek- en beheerbevoegden reisdocumenten zijn:</text:p>
              <text:list text:style-name="id1-3-2-2-12-3-3">
                <text:list-item text:style-override="id1-3-2-2-12-3-3-1">
                  <text:number>1.</text:number>
                  <text:p text:style-name="al">Opstarten van het rijbewijs aanvraagstation;</text:p>
                </text:list-item>
                <text:list-item text:style-override="id1-3-2-2-12-3-3-2">
                  <text:number>2.</text:number>
                  <text:p text:style-name="al">Controleren van de aanvraag;</text:p>
                </text:list-item>
                <text:list-item text:style-override="id1-3-2-2-12-3-3-3">
                  <text:number>3.</text:number>
                  <text:p text:style-name="al">Verzenden van de aanvraag naar de RDW;</text:p>
                </text:list-item>
                <text:list-item text:style-override="id1-3-2-2-12-3-3-4">
                  <text:number>4.</text:number>
                  <text:p text:style-name="al">Beheren van de aanvraagformulieren;</text:p>
                </text:list-item>
                <text:list-item text:style-override="id1-3-2-2-12-3-3-5">
                  <text:number>5.</text:number>
                  <text:p text:style-name="al">Ontvangstnemen van de rijbewijzen van de ontvangstmedewerker;</text:p>
                </text:list-item>
                <text:list-item text:style-override="id1-3-2-2-12-3-3-6">
                  <text:number>6.</text:number>
                  <text:p text:style-name="al">Controleren van de verwachte ontvangsten, rijbewijzen en personalisaties;</text:p>
                </text:list-item>
                <text:list-item text:style-override="id1-3-2-2-12-3-3-7">
                  <text:number>7.</text:number>
                  <text:p text:style-name="al">Inklaren van de rijbewijzen. </text:p>
                </text:list-item>
              </text:list>
            </text:section>
            <text:section text:name="artikel_id1-3-2-2-12-4" text:style-name="artikel">
              <text:p text:style-name="artikel_kop_titel"><text:span text:style-name="artikel_kop_label"/> <text:span text:style-name="artikel_kop_nr">11.2</text:span> Bevoegdheden </text:p>
              <text:p text:style-name="al">Verstrek- en beheerbevoegden zijn door de burgemeester aangewezen om aanvragen te beoordelen te verzenden en handelingen te verrichten die nodig zijn om het aanvraagproces te voltooien.</text:p>
            </text:section>
            <text:section text:name="artikel_id1-3-2-2-12-5" text:style-name="artikel">
              <text:p text:style-name="artikel_kop_titel"><text:span text:style-name="artikel_kop_label"/> <text:span text:style-name="artikel_kop_nr">11.3</text:span> functiescheiding</text:p>
              <text:p text:style-name="al">Verstrek- en beheerbevoegden zijn gebonden aan strikte functiescheiding. Deze functiescheiding moet geborgd zijn tussen het aanvraag- en verstrekproces, het ontvangstproces en het uitreikproces.</text:p>
            </text:section>
            <text:section text:name="artikel_id1-3-2-2-12-6" text:style-name="artikel">
              <text:p text:style-name="artikel_kop_titel"><text:span text:style-name="artikel_kop_label"/> <text:span text:style-name="artikel_kop_nr">11.4</text:span> Positionering in de organisatie</text:p>
              <text:p text:style-name="al">Gezien de aard van de werkzaamheden is de functie gepositioneerd onder de ambtenaren van de teammanager Reizen &amp; Documenten. </text:p>
            </text:section>
            <text:p text:style-name="hoofdstuk_bottom"/>
          </text:section>
          <text:section text:name="hoofdstuk_id1-3-2-2-13" text:style-name="hoofdstuk">
            <text:p text:style-name="hoofdstuk_kop"><text:span text:style-name="label">Hoofdstuk</text:span> <text:span text:style-name="nr">12:</text:span> Ontvangstbevoegden rijbewijzen</text:p>
            <text:section text:name="artikel_id1-3-2-2-13-2" text:style-name="artikel">
              <text:p text:style-name="artikel_kop_titel"><text:span text:style-name="artikel_kop_label"/> </text:p>
              <text:p text:style-name="al">
              <text:span text:style-name="nadrukvet">12 Ontvangstbevoegden rijbewijzen</text:span>
            </text:p>
              <text:p text:style-name="al">Ontvangstbevoegden rijbewijzen zijn ambtenaren binnen het team Postbehandeling en Archivering die de reisdocumenten in ontvangst nemen van distributeur Mikropakket. </text:p>
            </text:section>
            <text:section text:name="artikel_id1-3-2-2-13-3" text:style-name="artikel">
              <text:p text:style-name="artikel_kop_titel"><text:span text:style-name="artikel_kop_label"/> <text:span text:style-name="artikel_kop_nr">12.1</text:span> Werkzaamheden</text:p>
              <text:p text:style-name="al">De belangrijkste taken en verantwoordelijkheden van de ontvangstbevoegden reisdocumenten zijn:</text:p>
              <text:list text:style-name="id1-3-2-2-13-3-3">
                <text:list-item text:style-override="id1-3-2-2-13-3-3-1">
                  <text:number>1.</text:number>
                  <text:p text:style-name="al">In ontvangstnemen van de reisdocumenten; en </text:p>
                </text:list-item>
                <text:list-item text:style-override="id1-3-2-2-13-3-3-2">
                  <text:number>2.</text:number>
                  <text:p text:style-name="al">Op een beveiligde manier afgeven aan de medewerker verstrekken- en beheerbevoegde.</text:p>
                </text:list-item>
              </text:list>
            </text:section>
            <text:section text:name="artikel_id1-3-2-2-13-4" text:style-name="artikel">
              <text:p text:style-name="artikel_kop_titel"><text:span text:style-name="artikel_kop_label"/> <text:span text:style-name="artikel_kop_nr">12.2</text:span> Bevoegdheden </text:p>
              <text:p text:style-name="al">Ontvangstbevoegden rijbewijzen zijn aangewezen om rijbewijzen in ontvangst te nemen. </text:p>
            </text:section>
            <text:section text:name="artikel_id1-3-2-2-13-5" text:style-name="artikel">
              <text:p text:style-name="artikel_kop_titel"><text:span text:style-name="artikel_kop_label"/> <text:span text:style-name="artikel_kop_nr">12.3</text:span> functiescheiding</text:p>
              <text:p text:style-name="al">Ontvangstbevoegden rijbewijzen zijn vastgelegd in het formulier ‘<text:span text:style-name="nadrukcur">Machtiging tot ontvangstneming documenten’</text:span>.</text:p>
            </text:section>
            <text:section text:name="artikel_id1-3-2-2-13-6" text:style-name="artikel">
              <text:p text:style-name="artikel_kop_titel"><text:span text:style-name="artikel_kop_label"/> <text:span text:style-name="artikel_kop_nr">12.4</text:span> Positionering in de organisatie</text:p>
              <text:p text:style-name="al">Gezien de aard van de werkzaamheden is de functie gepositioneerd onder de ambtenaren van de teammanager Postbehandeling en Archivering.</text:p>
            </text:section>
            <text:p text:style-name="hoofdstuk_bottom"/>
          </text:section>
          <text:section text:name="hoofdstuk_id1-3-2-2-14" text:style-name="hoofdstuk">
            <text:p text:style-name="hoofdstuk_kop"><text:span text:style-name="label">Hoofdstuk</text:span> <text:span text:style-name="nr">13:</text:span> Uitreikbevoegden Rijbewijzen </text:p>
            <text:section text:name="artikel_id1-3-2-2-14-2" text:style-name="artikel">
              <text:p text:style-name="artikel_kop_titel"><text:span text:style-name="artikel_kop_label"/> </text:p>
              <text:p text:style-name="al">
              <text:span text:style-name="nadrukvet">13 Uitreikbevoegden Rijbewijzen</text:span>
            </text:p>
              <text:p text:style-name="al">Uitreikbevoegden rijbewijzen zijn medewerkers en ambtenaren en ambtenaren binnen het team Reizen &amp; Documenten van de afdeling Publieke Dienstverlening die aangevraagde rijbewijzen uitreiken aan de aanvrager. </text:p>
            </text:section>
            <text:section text:name="artikel_id1-3-2-2-14-3" text:style-name="artikel">
              <text:p text:style-name="artikel_kop_titel"><text:span text:style-name="artikel_kop_label"/> <text:span text:style-name="artikel_kop_nr">13.1</text:span> Werkzaamheden</text:p>
              <text:p text:style-name="al">De belangrijkste taken en verantwoordelijkheden van de uitreikbevoegden rijbewijzen zijn:</text:p>
              <text:list text:style-name="id1-3-2-2-14-3-3">
                <text:list-item text:style-override="id1-3-2-2-14-3-3-1">
                  <text:number>1.</text:number>
                  <text:p text:style-name="al">Volledig en juist identificeren van de aanvrager (identiteit);</text:p>
                </text:list-item>
                <text:list-item text:style-override="id1-3-2-2-14-3-3-2">
                  <text:number>2.</text:number>
                  <text:p text:style-name="al">Uitreikproces voor rijbewijzen doorlopen (conform de procedure uitreiken en vernietigen van rijbewijzen);</text:p>
                </text:list-item>
                <text:list-item text:style-override="id1-3-2-2-14-3-3-3">
                  <text:number>3.</text:number>
                  <text:p text:style-name="al">Juist registreren van de uitreiking;</text:p>
                </text:list-item>
                <text:list-item text:style-override="id1-3-2-2-14-3-3-4">
                  <text:number>4.</text:number>
                  <text:p text:style-name="al">Vernietigen van ingenomen (ongeldig geworden) rijbewijzen;</text:p>
                </text:list-item>
              </text:list>
            </text:section>
            <text:section text:name="artikel_id1-3-2-2-14-4" text:style-name="artikel">
              <text:p text:style-name="artikel_kop_titel"><text:span text:style-name="artikel_kop_label"/> <text:span text:style-name="artikel_kop_nr">13.2</text:span> Bevoegdheden </text:p>
              <text:p text:style-name="al">Uitreikbevoegden rijbewijzen zijn door de burgemeester aangewezen om rijbewijzen namens de burgemeester te mogen uitreiken.</text:p>
            </text:section>
            <text:section text:name="artikel_id1-3-2-2-14-5" text:style-name="artikel">
              <text:p text:style-name="artikel_kop_titel"><text:span text:style-name="artikel_kop_label"/> <text:span text:style-name="artikel_kop_nr">13.3</text:span> functiescheiding</text:p>
              <text:p text:style-name="al">Uitreikbevoegden zijn gebonden aan strikte functiescheiding. Deze functiescheiding moet geborgd zijn tussen het aanvraag- en uitreikproces.</text:p>
            </text:section>
            <text:section text:name="artikel_id1-3-2-2-14-6" text:style-name="artikel">
              <text:p text:style-name="artikel_kop_titel"><text:span text:style-name="artikel_kop_label"/> <text:span text:style-name="artikel_kop_nr">13.4</text:span> Positionering in de organisatie</text:p>
              <text:p text:style-name="al">Gezien de aard van de werkzaamheden is de functie gepositioneerd onder de medewerkers en ambtenaren van de teammanager Reizen &amp; Documenten. </text:p>
            </text:section>
            <text:p text:style-name="hoofdstuk_bottom"/>
          </text:section>
        </text:section>
        <text:section text:name="regeling-sluiting_id1-3-2-3" text:style-name="regeling-sluiting">
          <text:section text:name="ondertekening_id1-3-2-3-1">
            <text:p><text:span text:style-name="functie">De burgemeester van de gemeente Maastricht</text:span></text:p>
            <text:p><text:span text:style-name="functie">Dhr. W. Hillenaar</text:span></text:p>
          </text:section>
        </text:section>
        <text:section text:name="bijlage_id1-3-2-4" text:style-name="bijlage">
          <text:p text:style-name="bijlage_top"/>
          <text:p text:style-name="hoofdstuk_kop"><text:span text:style-name="label">Bijlage:</text:span> <text:span text:style-name="nr"/>  Aanwijzing van beheerfunctionarissen door de burgemeester</text:p>
          <text:p text:style-name="al"/>
          <text:p text:style-name="al">Door de Burgemeester zijn de volgende beheerfunctionarissen en bevoegden aangewezen:</text:p>
          <text:section text:name="table_id1-3-2-4-4" text:style-name="table">
            <text:p text:style-name="table_top"/>
            <table:table table:style-name="tgroup">
              <table:table-column table:style-name="id1-3-2-4-4-1-1"/>
              <table:table-column table:style-name="id1-3-2-4-4-1-2"/>
              <table:table-row table:style-name="row">
                <table:table-cell table:style-name="cell_frame_all" table:number-rows-spanned="1" table:number-columns-spanned="1">
                  <text:p text:style-name="table_al">
                    <text:span text:style-name="nadrukvet">Beveiligingsfunctionaris waardedocumenten</text:span>
                  </text:p>
                  <text:p text:style-name="table_al"/>
                  <text:p text:style-name="table_al">Als beveiligingsfunctionaris waardedocumenten is aangewezen, de ambtenaar in de functie van:</text:p>
                  <text:p text:style-name="table_al"/>
                  <text:p text:style-name="table_al"> Als plaatsvervanger is aangewezen, de ambtenaar in de functie van:</text:p>
                </table:table-cell>
                <table:table-cell table:style-name="cell_frame_all" table:number-rows-spanned="1" table:number-columns-spanned="1">
                  <text:p text:style-name="table_al"> Specialist informatiebeveiliging, Team Realisatie </text:p>
                  <text:p text:style-name="table_al"/>
                  <text:p text:style-name="table_al">Implementatiespecialist, Team Techniek</text:p>
                </table:table-cell>
              </table:table-row>
              <table:table-row table:style-name="row">
                <table:table-cell table:style-name="cell_frame_all" table:number-rows-spanned="1" table:number-columns-spanned="1">
                  <text:p text:style-name="table_al">
                    <text:span text:style-name="nadrukvet">Autorisatiebevoegde reisdocumenten en rijbewijzen</text:span>
                  </text:p>
                  <text:p text:style-name="table_al"/>
                  <text:p text:style-name="table_al">Als autorisatiebevoegden reisdocumenten en rijbewijzen zijn aangewezen, de ambtenaar in de functie van:</text:p>
                </table:table-cell>
                <table:table-cell table:style-name="cell_frame_all" table:number-rows-spanned="1" table:number-columns-spanned="1">
                  <text:p text:style-name="table_al">Vakspecialist Team Reizen &amp; Documenten, afdeling Publieke Dienstverlening</text:p>
                </table:table-cell>
              </table:table-row>
              <table:table-row table:style-name="row">
                <table:table-cell table:style-name="cell_frame_all" table:number-rows-spanned="1" table:number-columns-spanned="1">
                  <text:p text:style-name="table_al">
                    <text:span text:style-name="nadrukvet">Aanvraagbevoegden reisdocumenten en rijbewijzen</text:span>
                  </text:p>
                  <text:p text:style-name="table_al"/>
                  <text:p text:style-name="table_al">Als aanvraagbevoegden reisdocumenten en rijbewijzen zijn aangewezen, de medewerker of ambtenaar in de functie van:</text:p>
                </table:table-cell>
                <table:table-cell table:style-name="cell_frame_all" table:number-rows-spanned="1" table:number-columns-spanned="1">
                  <text:p text:style-name="table_al"> Medewerker GemeenteLoket, Team Reizen &amp; Documenten</text:p>
                </table:table-cell>
              </table:table-row>
              <table:table-row table:style-name="row">
                <table:table-cell table:style-name="cell_frame_all" table:number-rows-spanned="1" table:number-columns-spanned="1">
                  <text:p text:style-name="table_al">
                    <text:span text:style-name="nadrukvet">De verstrek- en beheerbevoegden reisdocumenten en rijbewijzen</text:span>
                  </text:p>
                  <text:p text:style-name="table_al"/>
                  <text:p text:style-name="table_al">Als verstrek- en beheerbevoegden reisdocumenten en rijbewijzen zijn aangewezen:</text:p>
                  <text:p text:style-name="table_al"/>
                </table:table-cell>
                <table:table-cell table:style-name="cell_frame_all" table:number-rows-spanned="1" table:number-columns-spanned="1">
                  <text:p text:style-name="table_al">De ambtenaren van Team Reizen &amp; Documenten belast met de werkzaamheden zoals beschreven in hoofdstuk 5 en 11 van deze regeling.</text:p>
                </table:table-cell>
              </table:table-row>
              <table:table-row table:style-name="row">
                <table:table-cell table:style-name="cell_frame_all" table:number-rows-spanned="1" table:number-columns-spanned="1">
                  <text:p text:style-name="table_al">
                    <text:span text:style-name="nadrukvet">Ontvangstbevoegden reisdocumenten en rijbewijzen</text:span>
                  </text:p>
                  <text:p text:style-name="table_al"/>
                  <text:p text:style-name="table_al">Als ontvangstbevoegden reisdocumenten en rijbewijzen zijn aangewezen:</text:p>
                </table:table-cell>
                <table:table-cell table:style-name="cell_frame_all" table:number-rows-spanned="1" table:number-columns-spanned="1">
                  <text:p text:style-name="table_al">De aangewezen ambtenaren van het team Postbehandeling en Archivering</text:p>
                </table:table-cell>
              </table:table-row>
              <table:table-row table:style-name="row">
                <table:table-cell table:style-name="cell_frame_all" table:number-rows-spanned="1" table:number-columns-spanned="1">
                  <text:p text:style-name="table_al">
                    <text:span text:style-name="nadrukvet">Uitreikbevoegden reisdocumenten en rijbewijzen</text:span>
                  </text:p>
                  <text:p text:style-name="table_al"/>
                  <text:p text:style-name="table_al">Als uitreikbevoegden reisdocumenten en rijbewijzen zijn aangewezen, de medewerker of ambtenaar in de functie van:</text:p>
                </table:table-cell>
                <table:table-cell table:style-name="cell_frame_all" table:number-rows-spanned="1" table:number-columns-spanned="1">
                  <text:p text:style-name="table_al">Medewerker GemeenteLoket, Team Reizen &amp; Documenten </text:p>
                </table:table-cell>
              </table:table-row>
              <table:table-row table:style-name="row">
                <table:table-cell table:style-name="cell_frame_all" table:number-rows-spanned="1" table:number-columns-spanned="1">
                  <text:p text:style-name="table_al">
                    <text:span text:style-name="nadrukvet">Aanvraagbevoegden mobiel vingerafdrukopnameapparaat reisdocumenten</text:span>
                  </text:p>
                  <text:p text:style-name="table_al"/>
                  <text:p text:style-name="table_al">Als aanvraagbevoegden zijn aangewezen:</text:p>
                  <text:p text:style-name="table_al"/>
                </table:table-cell>
                <table:table-cell table:style-name="cell_frame_all" table:number-rows-spanned="1" table:number-columns-spanned="1">
                  <text:p text:style-name="table_al"> De ambtenaren van Team Reizen &amp; Documenten belast met de werkzaamheden zoals beschreven in hoofdstuk 8 van deze regeling.</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86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aastricht</meta:user-defined>
    <meta:user-defined meta:name="OVERHEID.Informatietype/DC.type">officiële publicatie</meta:user-defined>
    <meta:user-defined meta:name="OVERHEIDop.Rubriek/DC.type">beleidsregel</meta:user-defined>
    <meta:user-defined meta:name="OVERHEID.Gemeente/DCTERMS.publisher">Maastricht</meta:user-defined>
    <meta:user-defined meta:name="OVERHEID.Gemeente/OVERHEID.authority">Maastricht</meta:user-defined>
    <meta:user-defined meta:name="OVERHEID.TaxonomieBeleidsagendaDecentraal/OVERHEID.category">Bestuur | Organisatie en beleid</meta:user-defined>
    <meta:user-defined meta:name="DC.source">Onbekend</meta:user-defined>
    <meta:user-defined meta:name="DCTERMS.alternative">Regeling bevoegdheden waardedocumenten 2026 - 2029</meta:user-defined>
    <dc:language>nl</dc:language>
    <meta:user-defined meta:name="OVERHEIDop.locatietype/OVERHEIDop.gebiedsmarkering">Gemeente</meta:user-defined>
    <meta:user-defined meta:name="DC.title">Regeling bevoegdheden waardedocumenten 2026 – 2029</meta:user-defined>
    <meta:user-defined meta:name="DCTERMS.W3CDTF/DCTERMS.available">2026-08-18</meta:user-defined>
    <meta:user-defined meta:name="DCTERMS.W3CDTF/OVERHEIDop.jaargang">2026</meta:user-defined>
    <meta:user-defined meta:name="OVERHEIDop.publicationIssue">388636</meta:user-defined>
    <meta:user-defined meta:name="OVERHEIDop.betreftRegeling">CVDR765554_1</meta:user-defined>
    <meta:user-defined meta:name="xs:date/OVERHEIDop.startdatum">2026-08-19</meta:user-defined>
    <meta:user-defined meta:name="OVERHEIDop.GmbID/DC.identifier">gmb-2026-388636</meta:user-defined>
    <meta:user-defined meta:name="OVERHEIDop.versieInformatie"/>
  </office:meta>
</office:document-meta>
</file>